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DB0000006C95BC0CE2.jpg" manifest:media-type="image/jpeg"/>
  <manifest:file-entry manifest:full-path="Pictures/1000000000000100000000FAF1007F3A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margin-left="0.041cm" fo:margin-right="-0.078cm" fo:line-height="100%" fo:text-indent="0cm" style:auto-text-indent="false" style:page-number="auto"/>
      <style:text-properties style:font-name="Arial" fo:font-size="12pt" officeooo:paragraph-rsid="001e4de1" style:font-size-asian="12pt" style:font-size-complex="12pt"/>
    </style:style>
    <style:style style:name="P2" style:family="paragraph" style:parent-style-name="Frame_20_contents">
      <style:paragraph-properties fo:margin-left="0cm" fo:margin-right="0.002cm" fo:margin-top="0.039cm" fo:margin-bottom="0cm" style:contextual-spacing="false" fo:text-align="center" style:justify-single-word="false" fo:text-indent="0cm" style:auto-text-indent="false"/>
    </style:style>
    <style:style style:name="P3" style:family="paragraph">
      <loext:graphic-properties draw:fill="none"/>
      <style:paragraph-properties fo:text-align="left"/>
      <style:text-properties fo:font-size="18pt"/>
    </style:style>
    <style:style style:name="P4" style:family="paragraph" style:parent-style-name="Heading_20_1">
      <style:paragraph-properties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5" style:family="paragraph" style:parent-style-name="Heading_20_2" style:list-style-name="WWNum1">
      <style:paragraph-properties fo:margin-left="1.519cm" fo:margin-right="0cm" fo:margin-top="0.515cm" fo:margin-bottom="0cm" style:contextual-spacing="false" fo:line-height="100%" fo:text-align="justify" style:justify-single-word="false" fo:text-indent="-1.272cm" style:auto-text-indent="false">
        <style:tab-stops>
          <style:tab-stop style:position="1.519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6" style:family="paragraph" style:parent-style-name="Text_20_body">
      <style:paragraph-properties fo:margin-left="0.247cm" fo:margin-right="0.249cm" fo:margin-top="0.004cm" fo:margin-bottom="0cm" style:contextual-spacing="false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7" style:family="paragraph" style:parent-style-name="Text_20_body">
      <style:paragraph-properties fo:margin-left="0.247cm" fo:margin-right="0.242cm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8" style:family="paragraph" style:parent-style-name="Text_20_body">
      <style:paragraph-properties fo:margin-left="0.247cm" fo:margin-right="0.24cm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9" style:family="paragraph" style:parent-style-name="Text_20_body">
      <style:paragraph-properties fo:margin-left="0.247cm" fo:margin-right="0.252cm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10" style:family="paragraph" style:parent-style-name="Text_20_body">
      <style:paragraph-properties fo:margin-left="0.247cm" fo:margin-right="0cm" fo:line-height="0.517cm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11" style:family="paragraph" style:parent-style-name="Text_20_body">
      <style:paragraph-properties fo:margin-top="0.004cm" fo:margin-bottom="0cm" style:contextual-spacing="false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12" style:family="paragraph" style:parent-style-name="Heading_20_2" style:list-style-name="WWNum1">
      <style:paragraph-properties fo:margin-left="1.519cm" fo:margin-right="0cm" fo:margin-top="0cm" fo:margin-bottom="0cm" style:contextual-spacing="false" fo:line-height="100%" fo:text-align="justify" style:justify-single-word="false" fo:text-indent="-1.272cm" style:auto-text-indent="false">
        <style:tab-stops>
          <style:tab-stop style:position="1.519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13" style:family="paragraph" style:parent-style-name="List_20_Paragraph" style:list-style-name="WWNum1">
      <style:paragraph-properties fo:margin-left="1.519cm" fo:margin-right="0.259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9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14" style:family="paragraph" style:parent-style-name="List_20_Paragraph" style:list-style-name="WWNum1">
      <style:paragraph-properties fo:margin-left="1.517cm" fo:margin-right="0cm" fo:margin-top="0cm" fo:margin-bottom="0cm" style:contextual-spacing="false" fo:line-height="0.517cm" fo:text-align="justify" style:justify-single-word="false" fo:text-indent="-0.633cm" style:auto-text-indent="false">
        <style:tab-stops>
          <style:tab-stop style:position="1.517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15" style:family="paragraph" style:parent-style-name="List_20_Paragraph" style:list-style-name="WWNum1">
      <style:paragraph-properties fo:margin-left="1.517cm" fo:margin-right="0cm" fo:margin-top="0cm" fo:margin-bottom="0cm" style:contextual-spacing="false" fo:line-height="100%" fo:text-align="justify" style:justify-single-word="false" fo:text-indent="-0.633cm" style:auto-text-indent="false">
        <style:tab-stops>
          <style:tab-stop style:position="1.517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16" style:family="paragraph" style:parent-style-name="List_20_Paragraph" style:list-style-name="WWNum1">
      <style:paragraph-properties fo:margin-left="1.519cm" fo:margin-right="0.243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9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17" style:family="paragraph" style:parent-style-name="List_20_Paragraph" style:list-style-name="WWNum1">
      <style:paragraph-properties fo:margin-left="1.519cm" fo:margin-right="0.249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5cm"/>
          <style:tab-stop style:position="1.519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18" style:family="paragraph" style:parent-style-name="Text_20_body">
      <style:paragraph-properties fo:margin-top="0.002cm" fo:margin-bottom="0cm" style:contextual-spacing="false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19" style:family="paragraph" style:parent-style-name="Text_20_body">
      <style:paragraph-properties fo:margin-left="0.247cm" fo:margin-right="0.24cm" fo:margin-top="0cm" fo:margin-bottom="0cm" style:contextual-spacing="false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20" style:family="paragraph" style:parent-style-name="Text_20_body" style:master-page-name="">
      <loext:graphic-properties draw:fill="none"/>
      <style:paragraph-properties fo:margin-left="0.199cm" fo:margin-right="0cm" fo:margin-top="0.531cm" fo:margin-bottom="0cm" style:contextual-spacing="false" fo:line-height="115%" fo:text-align="justify" style:justify-single-word="false" fo:text-indent="0cm" style:auto-text-indent="false" style:page-number="auto" fo:background-color="transparent">
        <style:tab-stops>
          <style:tab-stop style:position="16.298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21" style:family="paragraph" style:parent-style-name="Standard">
      <style:paragraph-properties fo:margin-left="0.247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officeooo:paragraph-rsid="001e4de1" style:font-size-asian="12pt" style:font-size-complex="12pt"/>
    </style:style>
    <style:style style:name="P22" style:family="paragraph" style:parent-style-name="Text_20_body">
      <style:paragraph-properties fo:text-align="justify" style:justify-single-word="false"/>
      <style:text-properties style:font-name="Arial" fo:font-size="12pt" fo:font-weight="bold" officeooo:paragraph-rsid="001e4de1" style:font-size-asian="12pt" style:font-weight-asian="bold" style:font-size-complex="12pt"/>
    </style:style>
    <style:style style:name="P23" style:family="paragraph" style:parent-style-name="Text_20_body">
      <style:paragraph-properties fo:margin-left="0.247cm" fo:margin-right="0.245cm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24" style:family="paragraph" style:parent-style-name="Standard">
      <style:paragraph-properties fo:margin-left="0.247cm" fo:margin-right="0.247cm" fo:margin-top="0.215cm" fo:margin-bottom="0cm" style:contextual-spacing="false" fo:text-align="justify" style:justify-single-word="false" fo:text-indent="0.097cm" style:auto-text-indent="false"/>
      <style:text-properties style:font-name="Arial" fo:font-size="12pt" officeooo:paragraph-rsid="001e4de1" style:font-size-asian="12pt" style:font-size-complex="12pt"/>
    </style:style>
    <style:style style:name="P25" style:family="paragraph" style:parent-style-name="Text_20_body" style:master-page-name="">
      <loext:graphic-properties draw:fill="none"/>
      <style:paragraph-properties fo:margin-left="0.3cm" fo:margin-right="0cm" fo:margin-top="0.21cm" fo:margin-bottom="0cm" style:contextual-spacing="false" fo:line-height="115%" fo:text-align="justify" style:justify-single-word="false" fo:text-indent="0cm" style:auto-text-indent="false" style:page-number="auto" fo:background-color="transparent"/>
      <style:text-properties style:font-name="Arial" fo:font-size="12pt" officeooo:rsid="001e4de1" officeooo:paragraph-rsid="001e4de1" style:font-size-asian="12pt" style:font-size-complex="12pt"/>
    </style:style>
    <style:style style:name="P26" style:family="paragraph" style:parent-style-name="Text_20_body">
      <loext:graphic-properties draw:fill="none"/>
      <style:paragraph-properties fo:margin-left="0.3cm" fo:margin-right="0cm" fo:margin-top="0.21cm" fo:margin-bottom="0cm" style:contextual-spacing="false" fo:line-height="115%" fo:text-align="justify" style:justify-single-word="false" fo:text-indent="0cm" style:auto-text-indent="false" fo:background-color="transparent"/>
      <style:text-properties style:font-name="Arial" fo:font-size="12pt" officeooo:rsid="001e4de1" officeooo:paragraph-rsid="001e4de1" style:font-size-asian="12pt" style:font-size-complex="12pt"/>
    </style:style>
    <style:style style:name="P27" style:family="paragraph" style:parent-style-name="Text_20_body">
      <style:paragraph-properties fo:margin-left="0.247cm" fo:margin-right="0.242cm" fo:margin-top="0cm" fo:margin-bottom="0cm" style:contextual-spacing="false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28" style:family="paragraph" style:parent-style-name="List_20_Paragraph" style:list-style-name="WWNum3">
      <style:paragraph-properties fo:margin-left="1.002cm" fo:margin-right="0.369cm" fo:margin-top="0cm" fo:margin-bottom="0cm" style:contextual-spacing="false" fo:line-height="101%" fo:text-align="justify" style:justify-single-word="false" fo:text-indent="-0.635cm" style:auto-text-indent="false">
        <style:tab-stops>
          <style:tab-stop style:position="1.002cm"/>
        </style:tab-stops>
      </style:paragraph-properties>
      <style:text-properties officeooo:paragraph-rsid="001e4de1"/>
    </style:style>
    <style:style style:name="P29" style:family="paragraph" style:parent-style-name="Text_20_body">
      <style:paragraph-properties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30" style:family="paragraph" style:parent-style-name="Heading_20_2" style:list-style-name="WWNum1">
      <style:paragraph-properties fo:margin-left="1.616cm" fo:margin-right="0cm" fo:margin-top="0cm" fo:margin-bottom="0cm" style:contextual-spacing="false" fo:line-height="100%" fo:text-align="justify" style:justify-single-word="false" fo:text-indent="-1.369cm" style:auto-text-indent="false">
        <style:tab-stops>
          <style:tab-stop style:position="1.616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31" style:family="paragraph" style:parent-style-name="Text_20_body">
      <style:paragraph-properties fo:margin-left="0.247cm" fo:margin-right="0cm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32" style:family="paragraph" style:parent-style-name="Heading_20_2" style:list-style-name="WWNum1">
      <style:paragraph-properties fo:margin-left="1.519cm" fo:margin-right="0cm" fo:margin-top="0.515cm" fo:margin-bottom="0cm" style:contextual-spacing="false" fo:line-height="100%" fo:text-align="justify" style:justify-single-word="false" fo:text-indent="-1.272cm" style:auto-text-indent="false">
        <style:tab-stops>
          <style:tab-stop style:position="1.519cm"/>
        </style:tab-stops>
      </style:paragraph-properties>
      <style:text-properties style:font-name="Arial" fo:font-size="12pt" fo:letter-spacing="-0.004cm" officeooo:paragraph-rsid="001e4de1" style:font-size-asian="12pt" style:font-size-complex="12pt"/>
    </style:style>
    <style:style style:name="P33" style:family="paragraph" style:parent-style-name="Text_20_body">
      <style:paragraph-properties fo:margin-left="0.247cm" fo:margin-right="0cm" fo:margin-top="0.002cm" fo:margin-bottom="0cm" style:contextual-spacing="false" fo:text-align="justify" style:justify-single-word="false"/>
      <style:text-properties style:font-name="Arial" fo:font-size="12pt" officeooo:paragraph-rsid="001e4de1" style:font-size-asian="12pt" style:font-size-complex="12pt"/>
    </style:style>
    <style:style style:name="P34" style:family="paragraph" style:parent-style-name="List_20_Paragraph" style:list-style-name="WWNum4">
      <style:paragraph-properties fo:margin-left="1.519cm" fo:margin-right="0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9cm"/>
        </style:tab-stops>
      </style:paragraph-properties>
      <style:text-properties style:font-name="Arial" fo:font-size="12pt" officeooo:paragraph-rsid="001e4de1" style:font-size-asian="12pt" style:font-size-complex="12pt"/>
    </style:style>
    <style:style style:name="P35" style:family="paragraph" style:parent-style-name="Text_20_body">
      <style:paragraph-properties fo:margin-left="0.106cm" fo:margin-right="0cm" fo:margin-top="0.018cm" fo:margin-bottom="0cm" style:contextual-spacing="false"/>
    </style:style>
    <style:style style:name="T1" style:family="text">
      <style:text-properties fo:font-family="'Times New Roman'" style:font-family-generic="roman" style:font-pitch="variable" fo:font-size="10pt" style:font-size-asian="10pt"/>
    </style:style>
    <style:style style:name="T2" style:family="text">
      <style:text-properties fo:font-size="16pt" fo:font-weight="bold" style:font-size-asian="16pt" style:font-weight-asian="bold"/>
    </style:style>
    <style:style style:name="T3" style:family="text">
      <style:text-properties fo:font-size="16pt" fo:letter-spacing="-0.025cm" fo:font-weight="bold" style:font-size-asian="16pt" style:font-weight-asian="bold"/>
    </style:style>
    <style:style style:name="T4" style:family="text">
      <style:text-properties fo:font-size="16pt" fo:letter-spacing="-0.004cm" fo:font-weight="bold" style:font-size-asian="16pt" style:font-weight-asian="bold"/>
    </style:style>
    <style:style style:name="T5" style:family="text">
      <style:text-properties fo:color="#0d0d0d" loext:opacity="100%"/>
    </style:style>
    <style:style style:name="T6" style:family="text">
      <style:text-properties fo:color="#0d0d0d" loext:opacity="100%" fo:letter-spacing="-0.005cm"/>
    </style:style>
    <style:style style:name="T7" style:family="text">
      <style:text-properties fo:color="#0d0d0d" loext:opacity="100%" fo:letter-spacing="-0.004cm"/>
    </style:style>
    <style:style style:name="T8" style:family="text">
      <style:text-properties fo:letter-spacing="-0.007cm"/>
    </style:style>
    <style:style style:name="T9" style:family="text">
      <style:text-properties fo:letter-spacing="-0.005cm"/>
    </style:style>
    <style:style style:name="T10" style:family="text">
      <style:text-properties fo:letter-spacing="-0.002cm"/>
    </style:style>
    <style:style style:name="T11" style:family="text">
      <style:text-properties fo:letter-spacing="-0.004cm"/>
    </style:style>
    <style:style style:name="T12" style:family="text">
      <style:text-properties fo:letter-spacing="-0.012cm"/>
    </style:style>
    <style:style style:name="T13" style:family="text">
      <style:text-properties fo:letter-spacing="-0.014cm"/>
    </style:style>
    <style:style style:name="T14" style:family="text">
      <style:text-properties fo:letter-spacing="-0.011cm"/>
    </style:style>
    <style:style style:name="T15" style:family="text">
      <style:text-properties fo:letter-spacing="-0.016cm"/>
    </style:style>
    <style:style style:name="T16" style:family="text">
      <style:text-properties fo:letter-spacing="-0.009cm"/>
    </style:style>
    <style:style style:name="T17" style:family="text">
      <style:text-properties fo:letter-spacing="-0.018cm"/>
    </style:style>
    <style:style style:name="T18" style:family="text">
      <style:text-properties fo:color="#0d0d0d" loext:opacity="100%" fo:letter-spacing="-0.011cm"/>
    </style:style>
    <style:style style:name="T19" style:family="text">
      <style:text-properties fo:color="#0d0d0d" loext:opacity="100%" fo:letter-spacing="-0.002cm"/>
    </style:style>
    <style:style style:name="T20" style:family="text">
      <style:text-properties fo:color="#0d0d0d" loext:opacity="100%" fo:letter-spacing="-0.009cm"/>
    </style:style>
    <style:style style:name="T21" style:family="text">
      <style:text-properties fo:font-size="12pt" style:font-size-asian="12pt"/>
    </style:style>
    <style:style style:name="T22" style:family="text">
      <style:text-properties fo:letter-spacing="-0.021cm"/>
    </style:style>
    <style:style style:name="T23" style:family="text">
      <style:text-properties fo:letter-spacing="-0.019cm"/>
    </style:style>
    <style:style style:name="T24" style:family="text">
      <style:text-properties fo:letter-spacing="-0.023cm"/>
    </style:style>
    <style:style style:name="T25" style:family="text">
      <style:text-properties officeooo:rsid="001e4de1"/>
    </style:style>
    <style:style style:name="T26" style:family="text">
      <style:text-properties fo:letter-spacing="-0.025cm"/>
    </style:style>
    <style:style style:name="T27" style:family="text">
      <style:text-properties fo:letter-spacing="-0.009cm" officeooo:rsid="001e4de1"/>
    </style:style>
    <style:style style:name="T28" style:family="text">
      <style:text-properties officeooo:rsid="00201a60"/>
    </style:style>
    <style:style style:name="T29" style:family="text">
      <style:text-properties fo:letter-spacing="-0.004cm" fo:font-weight="bold" officeooo:rsid="001e4de1" style:font-weight-asian="bold" style:font-weight-complex="bold"/>
    </style:style>
    <style:style style:name="T30" style:family="text">
      <style:text-properties fo:font-size="12pt" fo:font-weight="bold" style:font-size-asian="12pt" style:font-weight-asian="bold"/>
    </style:style>
    <style:style style:name="T31" style:family="text">
      <style:text-properties style:text-underline-style="solid" style:text-underline-width="auto" style:text-underline-color="font-color" fo:font-weight="bold" style:font-weight-asian="bold"/>
    </style:style>
    <style:style style:name="T32" style:family="text">
      <style:text-properties fo:letter-spacing="-0.002cm" style:text-underline-style="solid" style:text-underline-width="auto" style:text-underline-color="font-color" fo:font-weight="bold" style:font-weight-asian="bold"/>
    </style:style>
    <style:style style:name="T33" style:family="text">
      <style:text-properties fo:letter-spacing="-0.004cm" style:text-underline-style="solid" style:text-underline-width="auto" style:text-underline-color="font-color" fo:font-weight="bold" style:font-weight-asian="bold"/>
    </style:style>
    <style:style style:name="T34" style:family="text">
      <style:text-properties fo:letter-spacing="-0.004cm" fo:font-weight="bold" style:font-weight-asian="bold"/>
    </style:style>
    <style:style style:name="T35" style:family="text">
      <style:text-properties fo:font-weight="bold" style:font-weight-asian="bold"/>
    </style:style>
    <style:style style:name="T36" style:family="text">
      <style:text-properties fo:font-style="italic" style:font-style-asian="italic"/>
    </style:style>
    <style:style style:name="T37" style:family="text">
      <style:text-properties fo:letter-spacing="-0.025cm" fo:font-style="italic" style:font-style-asian="italic"/>
    </style:style>
    <style:style style:name="T38" style:family="text">
      <style:text-properties fo:letter-spacing="-0.023cm" fo:font-style="italic" style:font-style-asian="italic"/>
    </style:style>
    <style:style style:name="T39" style:family="text">
      <style:text-properties style:font-name="Arial" fo:font-size="12pt" fo:font-weight="bold" officeooo:rsid="001ff21c" style:font-size-asian="12pt" style:font-weight-asian="bold" style:font-size-complex="12pt"/>
    </style:style>
    <style:style style:name="T40" style:family="text">
      <style:text-properties style:font-name="Arial" fo:font-size="12pt" fo:font-weight="bold" style:font-size-asian="12pt" style:font-weight-asian="bold" style:font-size-complex="12pt"/>
    </style:style>
    <style:style style:name="T41" style:family="text">
      <style:text-properties style:font-name="Arial" fo:font-size="12pt" fo:letter-spacing="-0.007cm" fo:font-weight="bold" style:font-size-asian="12pt" style:font-weight-asian="bold" style:font-size-complex="12pt"/>
    </style:style>
    <style:style style:name="T42" style:family="text">
      <style:text-properties style:font-name="Arial" fo:font-size="12pt" style:font-size-asian="12pt" style:font-size-complex="12pt"/>
    </style:style>
    <style:style style:name="T43" style:family="text">
      <style:text-properties fo:color="#000080" loext:opacity="100%" style:font-name="Arial" fo:font-size="12pt" officeooo:rsid="00201a60" style:font-size-asian="12pt" style:font-size-complex="12pt"/>
    </style:style>
    <style:style style:name="T44" style:family="text">
      <style:text-properties fo:color="#0000ff" loext:opacity="100%" style:font-name="Arial" fo:font-size="12pt" officeooo:rsid="00201a60" style:font-size-asian="12pt" style:font-size-complex="12pt"/>
    </style:style>
    <style:style style:name="T45" style:family="text">
      <style:text-properties style:font-name="Arial" fo:font-size="12pt" fo:background-color="transparent" loext:char-shading-value="0" style:font-size-asian="12pt" style:font-size-complex="12pt"/>
    </style:style>
    <style:style style:name="T46" style:family="text">
      <style:text-properties style:font-name="Arial" fo:font-size="12pt" officeooo:rsid="00200bb9" fo:background-color="transparent" loext:char-shading-value="0" style:font-size-asian="12pt" style:font-size-complex="12pt"/>
    </style:style>
    <style:style style:name="T47" style:family="text">
      <style:text-properties style:font-name="Arial" fo:font-size="12pt" officeooo:rsid="00211d32" fo:background-color="transparent" loext:char-shading-value="0" style:font-size-asian="12pt" style:font-size-complex="12pt"/>
    </style:style>
    <style:style style:name="T48" style:family="text">
      <style:text-properties fo:font-family="'Times New Roman'" style:font-family-generic="roman" style:font-pitch="variable"/>
    </style:style>
    <style:style style:name="T49" style:family="text">
      <style:text-properties fo:font-family="'Times New Roman'" style:font-family-generic="roman" style:font-pitch="variable" fo:letter-spacing="-0.018cm"/>
    </style:style>
    <style:style style:name="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fr2" style:family="graphic" style:parent-style-name="Frame">
      <style:graphic-properties fo:margin-left="0.026cm" fo:margin-right="0.007cm" style:run-through="foreground" style:wrap="run-through" style:number-wrapped-paragraphs="no-limit" style:vertical-pos="from-top" style:vertical-rel="paragraph-content" style:horizontal-pos="from-left" style:horizontal-rel="char" draw:opacity="0%" fo:padding="0cm" fo:border="none" style:writing-mode="lr-tb" draw:wrap-influence-on-position="once-concurrent" loext:allow-overlap="true" draw:textarea-vertical-align="top"/>
    </style:style>
    <style:style style:name="fr3" style:family="graphic" style:parent-style-name="Frame">
      <style:graphic-properties fo:margin-left="0.026cm" fo:margin-right="0.007cm" style:run-through="foreground" style:wrap="run-through" style:number-wrapped-paragraphs="no-limit" style:vertical-pos="from-top" style:vertical-rel="paragraph-content" style:horizontal-pos="from-left" style:horizontal-rel="char" draw:opacity="0%" fo:padding="0cm" fo:border="none" style:writing-mode="lr-tb" draw:textarea-vertical-align="top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5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solid" svg:stroke-width="0.018cm" svg:stroke-color="#000000" draw:fill="none" loext:fill-use-slide-background="false" draw:textarea-vertical-align="top" draw:auto-grow-height="false" fo:min-height="0.781cm" fo:min-width="17.404cm" fo:padding-top="0cm" fo:padding-bottom="0cm" fo:padding-left="0cm" fo:padding-right="0cm" fo:wrap-option="wrap" loext:decorative="false" fo:margin-left="0.026cm" fo:margin-right="0.007cm" fo:margin-top="0cm" fo:margin-bottom="0.014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542cm" fo:min-width="0.46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as-char" draw:z-index="2" draw:name="Textbox 2" draw:style-name="gr1" draw:text-style-name="P3" svg:width="17.403cm" svg:height="0.78cm"><text:p text:style-name="P2" loext:marker-style-name="T2"><text:span text:style-name="T2">AVVISO</text:span><text:span text:style-name="T3"> </text:span><text:span text:style-name="T4">PUBBLICO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h text:style-name="P4" text:outline-level="2">CONTRIBUTO REGIONALE DI SOLIDARIETÀ 2026 A FAVORE DEI NUCLEI ASSEGNATARI DEI SERVIZI ABITATIVI PUBBLICI IN COMPROVATE DIFFICOLTÀ ECONOMICHE, AI SENSI DELL’ART. 25, COMMA 3, DELLA LEGGE REGIONALE N. 16/2016 E DEL REGOLAMENTO REGIONALE N. 11/2019, COSI’ COME MODIFICATO DAL REGOLAMENTO REGIONALE N. 13/2022.</text:h>
      <text:list text:style-name="WWNum1">
        <text:list-item>
          <text:h text:style-name="P5" text:outline-level="3" loext:marker-style-name="T5"><text:span text:style-name="T5">OGGETTO</text:span><text:span text:style-name="T6"> </text:span><text:span text:style-name="T7">DELL’AVVISO</text:span></text:h>
        </text:list-item>
      </text:list>
      <text:p text:style-name="P6">Con deliberazione<text:span text:style-name="T8"> </text:span>n. XII/6259<text:span text:style-name="T9"> </text:span>del<text:span text:style-name="T10"> </text:span>08/06/2026,<text:span text:style-name="T11"> </text:span>la<text:span text:style-name="T8"> </text:span>Giunta<text:span text:style-name="T11"> </text:span>Regione<text:span text:style-name="T10"> </text:span>Lombardia ha approvato<text:span text:style-name="T10"> </text:span>il<text:span text:style-name="T11"> </text:span>riparto delle risorse relative al Contributo Regionale di Solidarietà 2026.</text:p>
      <text:p text:style-name="P7">Il<text:span text:style-name="T12"> </text:span>Contributo<text:span text:style-name="T13"> </text:span>Regionale<text:span text:style-name="T13"> </text:span>di<text:span text:style-name="T14"> </text:span>Solidarietà<text:span text:style-name="T14"> </text:span>è<text:span text:style-name="T13"> </text:span>una<text:span text:style-name="T15"> </text:span>misura<text:span text:style-name="T12"> </text:span>a<text:span text:style-name="T14"> </text:span>carattere<text:span text:style-name="T13"> </text:span>temporaneo,<text:span text:style-name="T15"> </text:span>finalizzata<text:span text:style-name="T15"> </text:span>a<text:span text:style-name="T15"> </text:span>garantire<text:span text:style-name="T13"> </text:span>la sostenibilità della locazione sociale dei nuclei familiari assegnatari dei servizi abitativi pubblici, in condizioni di comprovate difficoltà economiche.</text:p>
      <text:p text:style-name="P8">Tale<text:span text:style-name="T14"> </text:span>contributo<text:span text:style-name="T13"> </text:span>è<text:span text:style-name="T13"> </text:span>diretto,<text:span text:style-name="T15"> </text:span>in<text:span text:style-name="T16"> </text:span>via<text:span text:style-name="T15"> </text:span>prioritaria,<text:span text:style-name="T15"> </text:span>a<text:span text:style-name="T14"> </text:span>sostenere<text:span text:style-name="T13"> </text:span>il<text:span text:style-name="T15"> </text:span>pagamento<text:span text:style-name="T13"> </text:span>degli<text:span text:style-name="T17"> </text:span>oneri<text:span text:style-name="T15"> </text:span>accessori,<text:span text:style-name="T14"> </text:span>in<text:span text:style-name="T13"> </text:span>quanto il canone d’affitto è comunque determinato tenendo conto delle possibilità contributive delle famiglie assegnatarie.</text:p>
      <text:list text:continue-numbering="true" text:style-name="WWNum1">
        <text:list-item>
          <text:h text:style-name="P5" text:outline-level="3" loext:marker-style-name="T5"><text:span text:style-name="T5">ENTITÀ</text:span><text:span text:style-name="T18"> </text:span><text:span text:style-name="T5">E</text:span><text:span text:style-name="T7"> </text:span><text:span text:style-name="T5">DURATA</text:span><text:span text:style-name="T19"> </text:span><text:span text:style-name="T5">DEL</text:span><text:span text:style-name="T6"> </text:span><text:span text:style-name="T5">CONTRIBUTO</text:span><text:span text:style-name="T19"> </text:span><text:span text:style-name="T5">REGIONALE</text:span><text:span text:style-name="T20"> </text:span><text:span text:style-name="T5">DI</text:span><text:span text:style-name="T19"> </text:span><text:span text:style-name="T7">SOLIDARIETÀ</text:span></text:h>
        </text:list-item>
      </text:list>
      <text:p text:style-name="P9">Il Contributo Regionale di Solidarietà ha carattere annuale e copre il pagamento dei servizi a rimborso dell’anno di riferimento nonché l’eventuale debito pregresso della locazione sociale.</text:p>
      <text:p text:style-name="P10">L’entità<text:span text:style-name="T12"> </text:span>del<text:span text:style-name="T11"> </text:span>Contributo<text:span text:style-name="T16"> </text:span>è<text:span text:style-name="T9"> </text:span>stabilita<text:span text:style-name="T9"> </text:span>in<text:span text:style-name="T11"> </text:span>un<text:span text:style-name="T10"> </text:span>valore<text:span text:style-name="T8"> </text:span>economico<text:span text:style-name="T11"> </text:span>annuo<text:span text:style-name="T8"> </text:span>non<text:span text:style-name="T10"> </text:span>superiore<text:span text:style-name="T11"> </text:span>a<text:span text:style-name="T16"> </text:span>€.<text:span text:style-name="T11"> 2.700,00.</text:span></text:p>
      <text:p text:style-name="P11"/>
      <text:list text:continue-numbering="true" text:style-name="WWNum1">
        <text:list-item>
          <text:h text:style-name="P12" text:outline-level="3"><text:span text:style-name="T5">REQUISITI</text:span><text:span text:style-name="T20"> </text:span><text:span text:style-name="T5">PER</text:span><text:span text:style-name="T7"> </text:span>ACCEDERE<text:span text:style-name="T9"> </text:span>AL<text:span text:style-name="T9"> </text:span>CONTRIBUTO<text:span text:style-name="T9"> </text:span>REGIONALE<text:span text:style-name="T11"> </text:span>DI<text:span text:style-name="T11"> SOLIDARIETÀ</text:span></text:h>
        </text:list-item>
      </text:list>
      <text:p text:style-name="P8">Possono presentare domanda per l’assegnazione del Contributo Regionale di Solidarietà 2026, i nuclei familiari in possesso, alla data di pubblicazione del presente avviso, dei requisiti di seguito <text:span text:style-name="T11">indicati:</text:span></text:p>
      <text:list text:continue-numbering="true" text:style-name="WWNum1">
        <text:list-item>
          <text:list>
            <text:list-item>
              <text:p text:style-name="P13" loext:marker-style-name="T21">appartenenza alle aree della protezione, dell’accesso e della permanenza, ai sensi dell’articolo 31, della legge regionale 27/2009;</text:p>
            </text:list-item>
            <text:list-item>
              <text:p text:style-name="P14" loext:marker-style-name="T21">assegnazione<text:span text:style-name="T14"> </text:span>da<text:span text:style-name="T16"> </text:span>almeno<text:span text:style-name="T8"> </text:span>ventiquattro<text:span text:style-name="T8"> </text:span>mesi<text:span text:style-name="T16"> </text:span>di<text:span text:style-name="T16"> </text:span>un<text:span text:style-name="T8"> </text:span>servizio<text:span text:style-name="T8"> </text:span>abitativo<text:span text:style-name="T8"> </text:span><text:span text:style-name="T11">pubblico;</text:span></text:p>
            </text:list-item>
            <text:list-item>
              <text:p text:style-name="P15" loext:marker-style-name="T21">possesso<text:span text:style-name="T14"> </text:span>di<text:span text:style-name="T8"> </text:span>un<text:span text:style-name="T11"> </text:span>ISEE<text:span text:style-name="T11"> </text:span>del<text:span text:style-name="T9"> </text:span>nucleo<text:span text:style-name="T8"> </text:span>familiare,<text:span text:style-name="T8"> </text:span>in<text:span text:style-name="T9"> </text:span>corso<text:span text:style-name="T16"> </text:span>di<text:span text:style-name="T11"> </text:span>validità,<text:span text:style-name="T16"> </text:span>inferiore<text:span text:style-name="T10"> </text:span>a<text:span text:style-name="T16"> </text:span>9.360<text:span text:style-name="T10"> </text:span><text:span text:style-name="T11">euro;</text:span></text:p>
            </text:list-item>
            <text:list-item>
              <text:p text:style-name="P16" loext:marker-style-name="T21">assenza di un provvedimento di decadenza per il verificarsi di una delle condizioni di cui ai punti 3) e<text:span text:style-name="T10"> </text:span>4) della lettera<text:span text:style-name="T10"> </text:span>a) del comma 1<text:span text:style-name="T10"> </text:span>dell’articolo 25 del regolamento<text:span text:style-name="T10"> </text:span>regionale<text:span text:style-name="T10"> </text:span>4/2017 o<text:span text:style-name="T17"> </text:span>di<text:span text:style-name="T17"> </text:span>una<text:span text:style-name="T17"> </text:span>delle<text:span text:style-name="T17"> </text:span>violazioni<text:span text:style-name="T22"> </text:span>di<text:span text:style-name="T17"> </text:span>cui<text:span text:style-name="T17"> </text:span>alle<text:span text:style-name="T17"> </text:span>lettere<text:span text:style-name="T17"> </text:span>da<text:span text:style-name="T17"> </text:span>b)<text:span text:style-name="T23"> </text:span>a<text:span text:style-name="T17"> </text:span>j)<text:span text:style-name="T24"> </text:span>del<text:span text:style-name="T17"> </text:span>comma<text:span text:style-name="T17"> </text:span>1<text:span text:style-name="T22"> </text:span>e<text:span text:style-name="T17"> </text:span>del<text:span text:style-name="T17"> </text:span>comma<text:span text:style-name="T17"> </text:span>4<text:span text:style-name="T15"> </text:span>del<text:span text:style-name="T17"> </text:span>medesimo articolo 25;</text:p>
            </text:list-item>
            <text:list-item>
              <text:p text:style-name="P17" loext:marker-style-name="T21"><text:soft-page-break/>possesso di una soglia patrimoniale corrispondente a quella prevista per l’accesso ai servizi abitativi<text:span text:style-name="T15"> </text:span>pubblici<text:span text:style-name="T15"> </text:span>dall’articolo<text:span text:style-name="T13"> </text:span>7,<text:span text:style-name="T13"> </text:span>comma<text:span text:style-name="T13"> </text:span>1,<text:span text:style-name="T13"> </text:span>lettera<text:span text:style-name="T23"> </text:span>c),<text:span text:style-name="T15"> </text:span>punti<text:span text:style-name="T23"> </text:span>1)<text:span text:style-name="T15"> </text:span>e<text:span text:style-name="T13"> </text:span>2),<text:span text:style-name="T15"> </text:span>del<text:span text:style-name="T13"> </text:span>regolamento<text:span text:style-name="T13"> </text:span>regionale <text:span text:style-name="T11">4/2017.</text:span></text:p>
            </text:list-item>
          </text:list>
        </text:list-item>
      </text:list>
      <text:p text:style-name="P18"/>
      <text:list text:continue-numbering="true" text:style-name="WWNum1">
        <text:list-header>
          <text:h text:style-name="P12" text:outline-level="3"/>
        </text:list-header>
        <text:list-item>
          <text:h text:style-name="P12" text:outline-level="3">MODALITÀ<text:span text:style-name="T16"> </text:span>PER<text:span text:style-name="T10"> </text:span>LA<text:span text:style-name="T10"> </text:span>PRESENTAZIONE<text:span text:style-name="T9"> </text:span>DELLA<text:span text:style-name="T10"> </text:span><text:span text:style-name="T11">DOMANDA</text:span></text:h>
        </text:list-item>
      </text:list>
      <text:p text:style-name="P19">Gli assegnatari dei servizi abitativi pubblici in comprovate difficoltà economiche, in possesso dei requisiti di cui al punto precedente, potranno presentare richiesta di contributo, utilizzando l’allegato schema di domanda. La<text:span text:style-name="T8"> </text:span>domanda<text:span text:style-name="T9"> </text:span>dovrà<text:span text:style-name="T11"> </text:span>pervenire <text:span text:style-name="T25">all’Ufficio Casa</text:span><text:span text:style-name="T11"> </text:span>mediante<text:span text:style-name="T8"> </text:span>consegna<text:span text:style-name="T26"> </text:span>a<text:span text:style-name="T26"> </text:span>mano<text:span text:style-name="T24"> </text:span>presso<text:span text:style-name="T26"> </text:span><text:span text:style-name="T27">l’Ufficio Protocollo del Comune di Garbagnate – Piazza De Gasperi, 1. </text:span>(<text:span text:style-name="T28">L</text:span>’utente dovrà presentarsi con una fotocopia della domanda, sulla quale l’operatore apporrà un timbro con la relativa data, valido come ricevuta <text:span text:style-name="T28">e con una fotocopia del documento di identità in corso di validità</text:span>).</text:p>
      <text:p text:style-name="P20">Il<text:span text:style-name="T8"> </text:span>bando<text:span text:style-name="T9"> </text:span>e<text:span text:style-name="T16"> </text:span>la<text:span text:style-name="T16"> </text:span>modulistica<text:span text:style-name="T9"> </text:span>per<text:span text:style-name="T16"> </text:span>la<text:span text:style-name="T11"> </text:span>presentazione<text:span text:style-name="T9"> </text:span>della<text:span text:style-name="T9"> </text:span>domanda<text:span text:style-name="T9"> </text:span>per<text:span text:style-name="T11"> </text:span>il<text:span text:style-name="T11"> </text:span>contributo<text:span text:style-name="T14"> </text:span>d<text:span text:style-name="T28">i </text:span>solidarietà<text:span text:style-name="T16"> </text:span>sono<text:span text:style-name="T16"> </text:span>pubblicati<text:span text:style-name="T11"> </text:span>sul<text:span text:style-name="T11"> </text:span>sito<text:span text:style-name="T9"> </text:span>del<text:span text:style-name="T16"> </text:span>Comune<text:span text:style-name="T9"> </text:span>di<text:span text:style-name="T11"> </text:span>Garbagnate<text:span text:style-name="T8"> </text:span><text:span text:style-name="T11">Milanese </text:span><text:span text:style-name="T29">www.comune.garbagnate-milanese.mi.it</text:span></text:p>
      <text:list text:continue-numbering="true" text:style-name="WWNum1">
        <text:list-item>
          <text:h text:style-name="P5" text:outline-level="3">TERMINE<text:span text:style-name="T10"> </text:span>PER<text:span text:style-name="T9"> </text:span>LA<text:span text:style-name="T9"> </text:span>PRESENTAZIONE<text:span text:style-name="T9"> </text:span>DELLE <text:span text:style-name="T11">DOMANDE</text:span></text:h>
        </text:list-item>
      </text:list>
      <text:p text:style-name="P21" loext:marker-style-name="T30">Il<text:span text:style-name="T8"> </text:span>termine<text:span text:style-name="T11"> </text:span>per<text:span text:style-name="T11"> </text:span>la<text:span text:style-name="T9"> </text:span>presentazione<text:span text:style-name="T11"> </text:span>delle<text:span text:style-name="T11"> </text:span>domande<text:span text:style-name="T11"> </text:span>è<text:span text:style-name="T11"> </text:span>fissato<text:span text:style-name="T10"> </text:span>al<text:span text:style-name="T11"> </text:span><text:span text:style-name="T31">31</text:span><text:span text:style-name="T32"> </text:span><text:span text:style-name="T31">dicembre</text:span><text:span text:style-name="T32"> </text:span><text:span text:style-name="T33">2026</text:span><text:span text:style-name="T34">.</text:span></text:p>
      <text:p text:style-name="P22" loext:marker-style-name="T35"/>
      <text:list text:continue-numbering="true" text:style-name="WWNum1">
        <text:list-item>
          <text:h text:style-name="P12" text:outline-level="3">CRITERI<text:span text:style-name="T11"> </text:span>DI<text:span text:style-name="T11"> </text:span>VALUTAZIONE<text:span text:style-name="T11"> </text:span>DELLE<text:span text:style-name="T11"> DOMANDE</text:span></text:h>
        </text:list-item>
      </text:list>
      <text:p text:style-name="P23">La quota spettante a ciascun beneficiario sarà determinata secondo un criterio proporzionale, tenendo<text:span text:style-name="T8"> </text:span>conto<text:span text:style-name="T16"> </text:span>dell’entità<text:span text:style-name="T16"> </text:span>degli<text:span text:style-name="T12"> </text:span>oneri<text:span text:style-name="T12"> </text:span>accessori<text:span text:style-name="T16"> </text:span>addebitati<text:span text:style-name="T12"> </text:span>nell’anno<text:span text:style-name="T12"> </text:span>2026,<text:span text:style-name="T12"> </text:span>del<text:span text:style-name="T8"> </text:span>valore<text:span text:style-name="T8"> </text:span>ISEE<text:span text:style-name="T12"> </text:span>del<text:span text:style-name="T12"> </text:span>nucleo familiare e dell’eventuale sussistenza di piani di rateizzazione della morosità.</text:p>
      <text:p text:style-name="P24" loext:marker-style-name="T21">A tal proposito si richiama l’art. 7 - comma 3 del R.R. n. 11/2019, così come modificato dal R.R. n. 13/2022,<text:span text:style-name="T26"> </text:span>che<text:span text:style-name="T26"> </text:span>prevede<text:span text:style-name="T24"> </text:span>«<text:span text:style-name="T36">il</text:span><text:span text:style-name="T37"> </text:span><text:span text:style-name="T36">pagamento</text:span><text:span text:style-name="T38"> </text:span><text:span text:style-name="T36">del</text:span><text:span text:style-name="T37"> </text:span><text:span text:style-name="T36">canone</text:span><text:span text:style-name="T38"> </text:span><text:span text:style-name="T36">di</text:span><text:span text:style-name="T37"> </text:span><text:span text:style-name="T36">locazione</text:span><text:span text:style-name="T37"> </text:span><text:span text:style-name="T36">o</text:span><text:span text:style-name="T38"> </text:span><text:span text:style-name="T36">l’adesione</text:span><text:span text:style-name="T37"> </text:span><text:span text:style-name="T36">a</text:span><text:span text:style-name="T38"> </text:span><text:span text:style-name="T36">piani</text:span><text:span text:style-name="T37"> </text:span><text:span text:style-name="T36">di</text:span><text:span text:style-name="T38"> </text:span><text:span text:style-name="T36">rientro</text:span><text:span text:style-name="T37"> </text:span><text:span text:style-name="T36">dal</text:span><text:span text:style-name="T37"> </text:span><text:span text:style-name="T36">debito contratto possono rientrare tra i criteri di valutazione delle domande ai fini dell’assegnazione del contributo regionale di solidarietà o della determinazione del relativo importo</text:span>».</text:p>
      <text:p text:style-name="P25">I beneficiari del contributo dovranno sottoscrivere un patto di servizio e/o un piano di rientro stipulato con l’Ente proprietario.</text:p>
      <text:p text:style-name="P26"/>
      <text:list xml:id="list144123885296073" text:continue-numbering="true" text:style-name="WWNum1">
        <text:list-item>
          <text:h text:style-name="P12" text:outline-level="3" loext:marker-style-name="T5"><text:span text:style-name="T5">RESPONSABILE</text:span><text:span text:style-name="T7"> </text:span><text:span text:style-name="T5">DEL</text:span><text:span text:style-name="T7"> PROCEDIMENTO</text:span></text:h>
        </text:list-item>
      </text:list>
      <text:p text:style-name="P27">Il Responsabile del Procedimento, nominato con de<text:span text:style-name="T25">creto del Sindaco n. 10 del 01/04/2026</text:span>, è <text:span text:style-name="T25">Lorenza Tenconi</text:span>, <text:span text:style-name="T25">Direttore del Settore Servizi Sociali.</text:span></text:p>
      <text:p text:style-name="P27"/>
      <text:p text:style-name="P27"/>
      <text:p text:style-name="P27"><text:soft-page-break/></text:p>
      <text:p text:style-name="P27">Per<text:span text:style-name="T8"> </text:span>qualsiasi<text:span text:style-name="T8"> </text:span>chiarimento<text:span text:style-name="T8"> </text:span>o<text:span text:style-name="T10"> </text:span>informazione<text:span text:style-name="T8"> </text:span>sui<text:span text:style-name="T8"> </text:span>contenuti<text:span text:style-name="T8"> </text:span>del<text:span text:style-name="T9"> </text:span>presente<text:span text:style-name="T10"> </text:span>Avviso,<text:span text:style-name="T10"> </text:span>sarà<text:span text:style-name="T8"> </text:span>possibile<text:span text:style-name="T9"> </text:span>rivolgersi <text:span text:style-name="T14">a:</text:span></text:p>
      <text:list xml:id="list104580806" text:style-name="WWNum3">
        <text:list-item>
          <text:p text:style-name="P28" loext:marker-style-name="T21"><text:span text:style-name="T39">Ufficio Casa</text:span><text:span text:style-name="T40">:</text:span><text:span text:style-name="T41"> </text:span><text:span text:style-name="T42">e-mail: </text:span><text:a xlink:type="simple" xlink:href="mailto:sociali@comune.garbagnate-milanese.mi.it" text:style-name="Internet_20_link" text:visited-style-name="Visited_20_Internet_20_Link"><text:span text:style-name="T43">sociali@comune.garbagnate-milanese.mi.it</text:span></text:a><text:span text:style-name="T44"> </text:span><text:span text:style-name="T42">- tel. </text:span><text:span text:style-name="T45">02</text:span><text:span text:style-name="T46">7861850</text:span><text:span text:style-name="T47">0</text:span></text:p>
        </text:list-item>
      </text:list>
      <text:p text:style-name="P29"/>
      <text:list text:continue-list="list144123885296073" text:style-name="WWNum1">
        <text:list-item>
          <text:h text:style-name="P30" text:outline-level="3">TRATTAMENTO<text:span text:style-name="T16"> </text:span>DATI<text:span text:style-name="T9"> </text:span><text:span text:style-name="T11">PERSONALI</text:span></text:h>
        </text:list-item>
      </text:list>
      <text:p text:style-name="P31">Si<text:span text:style-name="T11"> </text:span>rinvia<text:span text:style-name="T9"> </text:span>alla<text:span text:style-name="T10"> </text:span>specifica<text:span text:style-name="T11"> informativa.</text:span></text:p>
      <text:list xml:id="list144122918447827" text:continue-numbering="true" text:style-name="WWNum1">
        <text:list-item>
          <text:h text:style-name="P32" text:outline-level="3">ALLEGATI</text:h>
        </text:list-item>
      </text:list>
      <text:p text:style-name="P33">Costituiscono<text:span text:style-name="T11"> </text:span>allegati<text:span text:style-name="T8"> </text:span>al<text:span text:style-name="T8"> </text:span>presente<text:span text:style-name="T8"> </text:span><text:span text:style-name="T11">avviso:</text:span></text:p>
      <text:list xml:id="list766525041" text:style-name="WWNum4">
        <text:list-item>
          <text:p text:style-name="P34" loext:marker-style-name="T21">Schema<text:span text:style-name="T8"> </text:span>di<text:span text:style-name="T8"> </text:span>domanda<text:span text:style-name="T8"> </text:span>per<text:span text:style-name="T8"> </text:span>il<text:span text:style-name="T9"> </text:span>Contributo<text:span text:style-name="T16"> </text:span>Regionale<text:span text:style-name="T9"> </text:span>di<text:span text:style-name="T9"> </text:span>Solidarietà<text:span text:style-name="T8"> 2026</text:span></text:p>
        </text:list-item>
        <text:list-item>
          <text:p text:style-name="P34" loext:marker-style-name="T21">Informativa<text:span text:style-name="T16"> </text:span>per<text:span text:style-name="T11"> </text:span>il<text:span text:style-name="T9"> </text:span>trattamento<text:span text:style-name="T10"> </text:span>dei<text:span text:style-name="T8"> </text:span>dati<text:span text:style-name="T8"> </text:span><text:span text:style-name="T11">personali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519cm" fo:text-indent="-0.635cm" style:auto-text-indent="false"/>
      <style:text-properties style:font-name="Calibri" fo:font-family="Calibri" style:font-family-generic="roman" style:font-pitch="variable" fo:language="it" fo:country="IT" style:font-name-asian="Calibri2" style:font-family-asian="Calibri" style:font-family-generic-asian="system" style:font-pitch-asian="variable" style:language-asian="en" style:country-asian="US" style:font-name-complex="Calibri2" style:font-family-complex="Calibri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2" style:list-style-name="" style:class="chapter">
      <style:paragraph-properties fo:margin-left="0.247cm" fo:margin-right="0.24cm" fo:margin-top="0.542cm" fo:margin-bottom="0cm" style:contextual-spacing="false" fo:text-align="justify" style:justify-single-word="false"/>
      <style:text-properties style:font-name="Calibri" fo:font-family="Calibri" style:font-family-generic="roman" style:font-pitch="variable" fo:font-size="14pt" fo:language="it" fo:country="IT" fo:font-weight="bold" style:font-name-asian="Calibri2" style:font-family-asian="Calibri" style:font-family-generic-asian="system" style:font-pitch-asian="variable" style:font-size-asian="14pt" style:language-asian="en" style:country-asian="US" style:font-weight-asian="bold" style:font-name-complex="Calibri2" style:font-family-complex="Calibri" style:font-family-generic-complex="system" style:font-pitch-complex="variable" style:font-size-complex="14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1.519cm" fo:text-indent="-1.272cm" style:auto-text-indent="false"/>
      <style:text-properties style:font-name="Calibri" fo:font-family="Calibri" style:font-family-generic="roman" style:font-pitch="variable" fo:font-size="12pt" fo:language="it" fo:country="IT" fo:font-weight="bold" style:font-name-asian="Calibri2" style:font-family-asian="Calibri" style:font-family-generic-asian="system" style:font-pitch-asian="variable" style:font-size-asian="12pt" style:language-asian="en" style:country-asian="US" style:font-weight-asian="bold" style:font-name-complex="Calibri2" style:font-family-complex="Calibri" style:font-family-generic-complex="system" style:font-pitch-complex="variable" style:font-size-complex="12pt" style:language-complex="ar" style:country-complex="SA" style:font-weight-complex="bold"/>
    </style:style>
    <style:style style:name="Footer" style:family="paragraph" style:parent-style-name="Header_20_and_20_Footer" style:class="extra"/>
    <style:style style:name="ListLabel_20_1" style:display-name="ListLabel 1" style:family="text">
      <style:text-properties style:font-name="Calibri" fo:font-family="Calibri" style:font-family-generic="roman" style:font-pitch="variable" fo:font-size="12pt" fo:letter-spacing="normal" fo:language="it" fo:country="IT" fo:font-style="normal" fo:font-weight="normal" style:font-name-asian="Calibri2" style:font-family-asian="Calibri" style:font-family-generic-asian="system" style:font-pitch-asian="variable" style:font-size-asian="12pt" style:language-asian="en" style:country-asian="US" style:font-style-asian="normal" style:font-weight-asian="normal" style:font-name-complex="Calibri2" style:font-family-complex="Calibri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ListLabel_20_28" style:display-name="ListLabel 28" style:family="text">
      <style:text-properties fo:letter-spacing="normal" fo:language="it" fo:country="IT" style:language-asian="en" style:country-asian="US" style:language-complex="ar" style:country-complex="SA" style:text-scale="100%"/>
    </style:style>
    <style:style style:name="ListLabel_20_29" style:display-name="ListLabel 29" style:family="text">
      <style:text-properties style:font-name="Calibri" fo:font-family="Calibri" style:font-family-generic="roman" style:font-pitch="variable" fo:font-size="12pt" fo:letter-spacing="normal" fo:language="it" fo:country="IT" fo:font-style="normal" fo:font-weight="normal" style:font-name-asian="Calibri2" style:font-family-asian="Calibri" style:font-family-generic-asian="system" style:font-pitch-asian="variable" style:font-size-asian="12pt" style:language-asian="en" style:country-asian="US" style:font-style-asian="normal" style:font-weight-asian="normal" style:font-name-complex="Calibri2" style:font-family-complex="Calibri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30" style:display-name="ListLabel 30" style:family="text">
      <style:text-properties fo:language="it" fo:country="IT" style:language-asian="en" style:country-asian="US" style:language-complex="ar" style:country-complex="SA"/>
    </style:style>
    <style:style style:name="ListLabel_20_31" style:display-name="ListLabel 31" style:family="text">
      <style:text-properties fo:language="it" fo:country="IT" style:language-asian="en" style:country-asian="US" style:language-complex="ar" style:country-complex="SA"/>
    </style:style>
    <style:style style:name="ListLabel_20_32" style:display-name="ListLabel 32" style:family="text">
      <style:text-properties fo:language="it" fo:country="IT" style:language-asian="en" style:country-asian="US" style:language-complex="ar" style:country-complex="SA"/>
    </style:style>
    <style:style style:name="ListLabel_20_33" style:display-name="ListLabel 33" style:family="text">
      <style:text-properties fo:language="it" fo:country="IT" style:language-asian="en" style:country-asian="US" style:language-complex="ar" style:country-complex="SA"/>
    </style:style>
    <style:style style:name="ListLabel_20_34" style:display-name="ListLabel 34" style:family="text">
      <style:text-properties fo:language="it" fo:country="IT" style:language-asian="en" style:country-asian="US" style:language-complex="ar" style:country-complex="SA"/>
    </style:style>
    <style:style style:name="ListLabel_20_35" style:display-name="ListLabel 35" style:family="text">
      <style:text-properties fo:language="it" fo:country="IT" style:language-asian="en" style:country-asian="US" style:language-complex="ar" style:country-complex="SA"/>
    </style:style>
    <style:style style:name="ListLabel_20_36" style:display-name="ListLabel 36" style:family="text">
      <style:text-properties fo:language="it" fo:country="IT" style:language-asian="en" style:country-asian="US" style:language-complex="ar" style:country-complex="SA"/>
    </style:style>
    <style:style style:name="ListLabel_20_19" style:display-name="ListLabel 19" style:family="text">
      <style:text-properties style:font-name="Calibri" fo:font-family="Calibri" style:font-family-generic="roman" style:font-pitch="variable" fo:font-size="12pt" fo:letter-spacing="normal" fo:language="it" fo:country="IT" fo:font-style="normal" fo:font-weight="normal" style:font-name-asian="Calibri2" style:font-family-asian="Calibri" style:font-family-generic-asian="system" style:font-pitch-asian="variable" style:font-size-asian="12pt" style:language-asian="en" style:country-asian="US" style:font-style-asian="normal" style:font-weight-asian="normal" style:font-name-complex="Calibri2" style:font-family-complex="Calibri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20" style:display-name="ListLabel 20" style:family="text">
      <style:text-properties style:font-name="Calibri1" fo:font-family="Calibri" style:font-family-generic="roman" style:font-pitch="variable" style:font-charset="x-symbol" fo:font-size="12pt" fo:letter-spacing="normal" fo:language="it" fo:country="IT" fo:font-style="normal" fo:font-weight="normal" style:font-name-asian="Symbol" style:font-family-asian="Symbol" style:font-family-generic-asian="system" style:font-pitch-asian="variable" style:font-charset-asian="x-symbol" style:font-size-asian="12pt" style:language-asian="en" style:country-asian="US" style:font-style-asian="normal" style:font-weight-asian="normal" style:font-name-complex="Symbol" style:font-family-complex="Symbol" style:font-family-generic-complex="system" style:font-pitch-complex="variable" style:font-charset-complex="x-symbol" style:font-size-complex="12pt" style:language-complex="ar" style:country-complex="SA" style:font-style-complex="normal" style:font-weight-complex="normal" style:text-scale="100%"/>
    </style:style>
    <style:style style:name="ListLabel_20_21" style:display-name="ListLabel 21" style:family="text">
      <style:text-properties fo:language="it" fo:country="IT" style:language-asian="en" style:country-asian="US" style:language-complex="ar" style:country-complex="SA"/>
    </style:style>
    <style:style style:name="ListLabel_20_22" style:display-name="ListLabel 22" style:family="text">
      <style:text-properties fo:language="it" fo:country="IT" style:language-asian="en" style:country-asian="US" style:language-complex="ar" style:country-complex="SA"/>
    </style:style>
    <style:style style:name="ListLabel_20_23" style:display-name="ListLabel 23" style:family="text">
      <style:text-properties fo:language="it" fo:country="IT" style:language-asian="en" style:country-asian="US" style:language-complex="ar" style:country-complex="SA"/>
    </style:style>
    <style:style style:name="ListLabel_20_24" style:display-name="ListLabel 24" style:family="text">
      <style:text-properties fo:language="it" fo:country="IT" style:language-asian="en" style:country-asian="US" style:language-complex="ar" style:country-complex="SA"/>
    </style:style>
    <style:style style:name="ListLabel_20_25" style:display-name="ListLabel 25" style:family="text">
      <style:text-properties fo:language="it" fo:country="IT" style:language-asian="en" style:country-asian="US" style:language-complex="ar" style:country-complex="SA"/>
    </style:style>
    <style:style style:name="ListLabel_20_26" style:display-name="ListLabel 26" style:family="text">
      <style:text-properties fo:language="it" fo:country="IT" style:language-asian="en" style:country-asian="US" style:language-complex="ar" style:country-complex="SA"/>
    </style:style>
    <style:style style:name="ListLabel_20_27" style:display-name="ListLabel 27" style:family="text">
      <style:text-properties fo:language="it" fo:country="IT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37" style:display-name="ListLabel 37" style:family="text">
      <style:text-properties fo:color="#0000ff" loext:opacity="100%" fo:font-size="12pt" fo:letter-spacing="-0.004cm" style:text-underline-style="solid" style:text-underline-width="auto" style:text-underline-color="#0000ff" style:font-size-asian="12pt"/>
    </style:style>
    <style:style style:name="ListLabel_20_10" style:display-name="ListLabel 10" style:family="text">
      <style:text-properties style:font-name="Calibri" fo:font-family="Calibri" style:font-family-generic="roman" style:font-pitch="variable" fo:font-size="12pt" fo:letter-spacing="normal" fo:language="it" fo:country="IT" fo:font-style="normal" fo:font-weight="normal" style:font-name-asian="Calibri2" style:font-family-asian="Calibri" style:font-family-generic-asian="system" style:font-pitch-asian="variable" style:font-size-asian="12pt" style:language-asian="en" style:country-asian="US" style:font-style-asian="normal" style:font-weight-asian="normal" style:font-name-complex="Calibri2" style:font-family-complex="Calibri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11" style:display-name="ListLabel 11" style:family="text">
      <style:text-properties fo:language="it" fo:country="IT" style:language-asian="en" style:country-asian="US" style:language-complex="ar" style:country-complex="SA"/>
    </style:style>
    <style:style style:name="ListLabel_20_12" style:display-name="ListLabel 12" style:family="text">
      <style:text-properties fo:language="it" fo:country="IT" style:language-asian="en" style:country-asian="US" style:language-complex="ar" style:country-complex="SA"/>
    </style:style>
    <style:style style:name="ListLabel_20_13" style:display-name="ListLabel 13" style:family="text">
      <style:text-properties fo:language="it" fo:country="IT" style:language-asian="en" style:country-asian="US" style:language-complex="ar" style:country-complex="SA"/>
    </style:style>
    <style:style style:name="ListLabel_20_14" style:display-name="ListLabel 14" style:family="text">
      <style:text-properties fo:language="it" fo:country="IT" style:language-asian="en" style:country-asian="US" style:language-complex="ar" style:country-complex="SA"/>
    </style:style>
    <style:style style:name="ListLabel_20_15" style:display-name="ListLabel 15" style:family="text">
      <style:text-properties fo:language="it" fo:country="IT" style:language-asian="en" style:country-asian="US" style:language-complex="ar" style:country-complex="SA"/>
    </style:style>
    <style:style style:name="ListLabel_20_16" style:display-name="ListLabel 16" style:family="text">
      <style:text-properties fo:language="it" fo:country="IT" style:language-asian="en" style:country-asian="US" style:language-complex="ar" style:country-complex="SA"/>
    </style:style>
    <style:style style:name="ListLabel_20_17" style:display-name="ListLabel 17" style:family="text">
      <style:text-properties fo:language="it" fo:country="IT" style:language-asian="en" style:country-asian="US" style:language-complex="ar" style:country-complex="SA"/>
    </style:style>
    <style:style style:name="ListLabel_20_18" style:display-name="ListLabel 18" style:family="text">
      <style:text-properties fo:language="it" fo:country="IT" style:language-asian="en" style:country-asian="US" style:language-complex="ar" style:country-complex="SA"/>
    </style:style>
    <style:style style:name="ListLabel_20_38" style:display-name="ListLabel 38" style:family="text">
      <style:text-properties fo:color="#0000ff" loext:opacity="100%" fo:font-size="12pt" style:text-underline-style="solid" style:text-underline-width="auto" style:text-underline-color="#0000ff" style:font-size-asian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4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15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4.713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311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7.909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9.509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1.107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705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4.30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1.272cm" fo:margin-left="1.519cm"/>
        </style:list-level-properties>
      </text:list-level-style-number>
      <text:list-level-style-number text:level="2" text:style-name="ListLabel_20_29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19cm"/>
        </style:list-level-properties>
      </text:list-level-style-number>
      <text:list-level-style-bullet text:level="3" text:style-name="ListLabel_20_3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4.713cm"/>
        </style:list-level-properties>
      </text:list-level-style-bullet>
      <text:list-level-style-bullet text:level="4" text:style-name="ListLabel_20_3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6.311cm"/>
        </style:list-level-properties>
      </text:list-level-style-bullet>
      <text:list-level-style-bullet text:level="5" text:style-name="ListLabel_20_3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7.909cm"/>
        </style:list-level-properties>
      </text:list-level-style-bullet>
      <text:list-level-style-bullet text:level="6" text:style-name="ListLabel_20_3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9.509cm"/>
        </style:list-level-properties>
      </text:list-level-style-bullet>
      <text:list-level-style-bullet text:level="7" text:style-name="ListLabel_20_3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1.107cm"/>
        </style:list-level-properties>
      </text:list-level-style-bullet>
      <text:list-level-style-bullet text:level="8" text:style-name="ListLabel_20_3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705cm"/>
        </style:list-level-properties>
      </text:list-level-style-bullet>
      <text:list-level-style-bullet text:level="9" text:style-name="ListLabel_20_3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4.30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fo:text-indent="-0.628cm" fo:margin-left="2.7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21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4.42cm"/>
        </style:list-level-properties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6.055cm"/>
        </style:list-level-properties>
      </text:list-level-style-bullet>
      <text:list-level-style-bullet text:level="5" text:style-name="ListLabel_20_23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7.691cm"/>
        </style:list-level-properties>
      </text:list-level-style-bullet>
      <text:list-level-style-bullet text:level="6" text:style-name="ListLabel_20_24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9.326cm"/>
        </style:list-level-properties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0.961cm"/>
        </style:list-level-properties>
      </text:list-level-style-bullet>
      <text:list-level-style-bullet text:level="8" text:style-name="ListLabel_20_26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2.596cm"/>
        </style:list-level-properties>
      </text:list-level-style-bullet>
      <text:list-level-style-bullet text:level="9" text:style-name="ListLabel_20_27" loext:num-list-format="•" style:num-suffix="•" text:bullet-char="•">
        <style:list-level-properties text:list-level-position-and-space-mode="label-alignment">
          <style:list-level-label-alignment text:label-followed-by="listtab" fo:text-indent="-0.628cm" fo:margin-left="14.23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002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2.639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4.29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941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7.592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9.245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896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547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4.19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 style:master-page-name="Standard">
      <style:paragraph-properties fo:margin-left="0.041cm" fo:margin-right="-0.078cm" fo:line-height="100%" fo:text-indent="0cm" style:auto-text-indent="false" style:page-number="auto"/>
      <style:text-properties officeooo:paragraph-rsid="001e4de1"/>
    </style:style>
    <style:style style:name="MP2" style:family="paragraph" style:parent-style-name="Frame_20_contents">
      <style:paragraph-properties fo:margin-left="0cm" fo:margin-right="0.002cm" fo:margin-top="0.039cm" fo:margin-bottom="0cm" style:contextual-spacing="false" fo:text-align="center" style:justify-single-word="false" fo:text-indent="0cm" style:auto-text-indent="false"/>
    </style:style>
    <style:style style:name="MP3" style:family="paragraph">
      <loext:graphic-properties draw:fill="none"/>
      <style:paragraph-properties fo:text-align="left"/>
      <style:text-properties fo:font-size="18pt"/>
    </style:style>
    <style:style style:name="MP4" style:family="paragraph" style:parent-style-name="Heading_20_1">
      <style:text-properties officeooo:paragraph-rsid="001e4de1"/>
    </style:style>
    <style:style style:name="MP5" style:family="paragraph" style:parent-style-name="Heading_20_2" style:list-style-name="WWNum1">
      <style:paragraph-properties fo:margin-left="1.519cm" fo:margin-right="0cm" fo:margin-top="0.515cm" fo:margin-bottom="0cm" style:contextual-spacing="false" fo:line-height="100%" fo:text-align="left" style:justify-single-word="false" fo:text-indent="-1.272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6" style:family="paragraph" style:parent-style-name="Text_20_body">
      <style:paragraph-properties fo:margin-left="0.247cm" fo:margin-right="0.249cm" fo:margin-top="0.004cm" fo:margin-bottom="0cm" style:contextual-spacing="false" fo:text-align="justify" style:justify-single-word="false"/>
      <style:text-properties officeooo:paragraph-rsid="001e4de1"/>
    </style:style>
    <style:style style:name="MP7" style:family="paragraph" style:parent-style-name="Text_20_body">
      <style:paragraph-properties fo:margin-left="0.247cm" fo:margin-right="0.242cm" fo:text-align="justify" style:justify-single-word="false"/>
      <style:text-properties officeooo:paragraph-rsid="001e4de1"/>
    </style:style>
    <style:style style:name="MP8" style:family="paragraph" style:parent-style-name="Text_20_body">
      <style:paragraph-properties fo:margin-left="0.247cm" fo:margin-right="0.24cm" fo:text-align="justify" style:justify-single-word="false"/>
      <style:text-properties officeooo:paragraph-rsid="001e4de1"/>
    </style:style>
    <style:style style:name="MP9" style:family="paragraph" style:parent-style-name="Text_20_body">
      <style:paragraph-properties fo:margin-left="0.247cm" fo:margin-right="0.252cm" fo:text-align="justify" style:justify-single-word="false"/>
      <style:text-properties officeooo:paragraph-rsid="001e4de1"/>
    </style:style>
    <style:style style:name="MP10" style:family="paragraph" style:parent-style-name="Text_20_body">
      <style:paragraph-properties fo:margin-left="0.247cm" fo:margin-right="0cm" fo:line-height="0.517cm" fo:text-align="justify" style:justify-single-word="false"/>
      <style:text-properties officeooo:paragraph-rsid="001e4de1"/>
    </style:style>
    <style:style style:name="MP11" style:family="paragraph" style:parent-style-name="Text_20_body">
      <style:paragraph-properties fo:margin-top="0.004cm" fo:margin-bottom="0cm" style:contextual-spacing="false"/>
      <style:text-properties officeooo:paragraph-rsid="001e4de1"/>
    </style:style>
    <style:style style:name="MP12" style:family="paragraph" style:parent-style-name="Heading_20_2" style:list-style-name="WWNum1">
      <style:paragraph-properties fo:margin-left="1.519cm" fo:margin-right="0cm" fo:margin-top="0cm" fo:margin-bottom="0cm" style:contextual-spacing="false" fo:line-height="100%" fo:text-align="left" style:justify-single-word="false" fo:text-indent="-1.272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13" style:family="paragraph" style:parent-style-name="List_20_Paragraph" style:list-style-name="WWNum1">
      <style:paragraph-properties fo:margin-left="1.519cm" fo:margin-right="0.259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14" style:family="paragraph" style:parent-style-name="List_20_Paragraph" style:list-style-name="WWNum1">
      <style:paragraph-properties fo:margin-left="1.517cm" fo:margin-right="0cm" fo:margin-top="0cm" fo:margin-bottom="0cm" style:contextual-spacing="false" fo:line-height="0.517cm" fo:text-align="justify" style:justify-single-word="false" fo:text-indent="-0.633cm" style:auto-text-indent="false">
        <style:tab-stops>
          <style:tab-stop style:position="1.517cm"/>
        </style:tab-stops>
      </style:paragraph-properties>
      <style:text-properties officeooo:paragraph-rsid="001e4de1"/>
    </style:style>
    <style:style style:name="MP15" style:family="paragraph" style:parent-style-name="List_20_Paragraph" style:list-style-name="WWNum1">
      <style:paragraph-properties fo:margin-left="1.517cm" fo:margin-right="0cm" fo:margin-top="0cm" fo:margin-bottom="0cm" style:contextual-spacing="false" fo:line-height="100%" fo:text-align="justify" style:justify-single-word="false" fo:text-indent="-0.633cm" style:auto-text-indent="false">
        <style:tab-stops>
          <style:tab-stop style:position="1.517cm"/>
        </style:tab-stops>
      </style:paragraph-properties>
      <style:text-properties officeooo:paragraph-rsid="001e4de1"/>
    </style:style>
    <style:style style:name="MP16" style:family="paragraph" style:parent-style-name="List_20_Paragraph" style:list-style-name="WWNum1">
      <style:paragraph-properties fo:margin-left="1.519cm" fo:margin-right="0.243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17" style:family="paragraph" style:parent-style-name="List_20_Paragraph" style:list-style-name="WWNum1">
      <style:paragraph-properties fo:margin-left="1.519cm" fo:margin-right="0.249cm" fo:margin-top="0cm" fo:margin-bottom="0cm" style:contextual-spacing="false" fo:line-height="100%" fo:text-align="justify" style:justify-single-word="false" fo:text-indent="-0.635cm" style:auto-text-indent="false">
        <style:tab-stops>
          <style:tab-stop style:position="1.515cm"/>
          <style:tab-stop style:position="1.519cm"/>
        </style:tab-stops>
      </style:paragraph-properties>
      <style:text-properties officeooo:paragraph-rsid="001e4de1"/>
    </style:style>
    <style:style style:name="MP18" style:family="paragraph" style:parent-style-name="Text_20_body">
      <style:paragraph-properties fo:margin-top="0.002cm" fo:margin-bottom="0cm" style:contextual-spacing="false"/>
      <style:text-properties officeooo:paragraph-rsid="001e4de1"/>
    </style:style>
    <style:style style:name="MP19" style:family="paragraph" style:parent-style-name="Text_20_body">
      <style:paragraph-properties fo:margin-left="0.247cm" fo:margin-right="0.24cm" fo:margin-top="0cm" fo:margin-bottom="0cm" style:contextual-spacing="false" fo:text-align="justify" style:justify-single-word="false"/>
      <style:text-properties officeooo:paragraph-rsid="001e4de1"/>
    </style:style>
    <style:style style:name="MP20" style:family="paragraph" style:parent-style-name="Text_20_body" style:master-page-name="Converted1">
      <style:paragraph-properties style:page-number="2"/>
      <style:text-properties officeooo:paragraph-rsid="001e4de1"/>
    </style:style>
    <style:style style:name="MP21" style:family="paragraph" style:parent-style-name="Text_20_body">
      <style:text-properties officeooo:paragraph-rsid="001e4de1"/>
    </style:style>
    <style:style style:name="MP22" style:family="paragraph" style:parent-style-name="Text_20_body">
      <style:paragraph-properties fo:margin-top="0.007cm" fo:margin-bottom="0cm" style:contextual-spacing="false"/>
      <style:text-properties officeooo:paragraph-rsid="001e4de1"/>
    </style:style>
    <style:style style:name="MP23" style:family="paragraph" style:parent-style-name="Text_20_body">
      <style:paragraph-properties fo:margin-left="0.247cm" fo:margin-right="0cm"/>
      <style:text-properties officeooo:paragraph-rsid="001e4de1"/>
    </style:style>
    <style:style style:name="MP24" style:family="paragraph" style:parent-style-name="List_20_Paragraph" style:list-style-name="WWNum2">
      <style:paragraph-properties fo:margin-left="1.519cm" fo:margin-right="0cm" fo:margin-top="0cm" fo:margin-bottom="0cm" style:contextual-spacing="false" fo:line-height="100%" fo:text-align="left" style:justify-single-word="false" fo:text-indent="-0.635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25" style:family="paragraph" style:parent-style-name="Text_20_body">
      <style:paragraph-properties fo:margin-left="1.519cm" fo:margin-right="0cm"/>
      <style:text-properties officeooo:paragraph-rsid="001e4de1"/>
    </style:style>
    <style:style style:name="MP26" style:family="paragraph" style:parent-style-name="List_20_Paragraph" style:list-style-name="WWNum2">
      <style:paragraph-properties fo:margin-left="1.519cm" fo:margin-right="0.24cm" fo:margin-top="0.517cm" fo:margin-bottom="0cm" style:contextual-spacing="false" fo:line-height="100%" fo:text-align="justify" style:justify-single-word="false" fo:text-indent="-0.635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27" style:family="paragraph" style:parent-style-name="List_20_Paragraph" style:list-style-name="WWNum2">
      <style:paragraph-properties fo:margin-left="2.775cm" fo:margin-right="0cm" fo:margin-top="0.513cm" fo:margin-bottom="0cm" style:contextual-spacing="false" fo:line-height="100%" fo:text-align="left" style:justify-single-word="false" fo:text-indent="-0.626cm" style:auto-text-indent="false">
        <style:tab-stops>
          <style:tab-stop style:position="2.775cm"/>
        </style:tab-stops>
      </style:paragraph-properties>
      <style:text-properties officeooo:paragraph-rsid="001e4de1"/>
    </style:style>
    <style:style style:name="MP28" style:family="paragraph" style:parent-style-name="List_20_Paragraph" style:list-style-name="WWNum2">
      <style:paragraph-properties fo:margin-left="2.775cm" fo:margin-right="0cm" fo:margin-top="0.004cm" fo:margin-bottom="0cm" style:contextual-spacing="false" fo:line-height="0.538cm" fo:text-align="left" style:justify-single-word="false" fo:text-indent="-0.626cm" style:auto-text-indent="false">
        <style:tab-stops>
          <style:tab-stop style:position="2.775cm"/>
        </style:tab-stops>
      </style:paragraph-properties>
      <style:text-properties officeooo:paragraph-rsid="001e4de1"/>
    </style:style>
    <style:style style:name="MP29" style:family="paragraph" style:parent-style-name="List_20_Paragraph" style:list-style-name="WWNum2">
      <style:paragraph-properties fo:margin-left="2.775cm" fo:margin-right="0cm" fo:margin-top="0cm" fo:margin-bottom="0cm" style:contextual-spacing="false" fo:line-height="0.538cm" fo:text-align="left" style:justify-single-word="false" fo:text-indent="-0.626cm" style:auto-text-indent="false">
        <style:tab-stops>
          <style:tab-stop style:position="2.775cm"/>
        </style:tab-stops>
      </style:paragraph-properties>
      <style:text-properties officeooo:paragraph-rsid="001e4de1"/>
    </style:style>
    <style:style style:name="MP30" style:family="paragraph" style:parent-style-name="Text_20_body">
      <style:paragraph-properties fo:margin-left="1.247cm" fo:margin-right="0cm"/>
      <style:text-properties officeooo:paragraph-rsid="001e4de1"/>
    </style:style>
    <style:style style:name="MP31" style:family="paragraph" style:parent-style-name="Standard">
      <style:paragraph-properties fo:margin-left="0.247cm" fo:margin-right="0cm" fo:margin-top="0cm" fo:margin-bottom="0cm" style:contextual-spacing="false" fo:text-align="left" style:justify-single-word="false" fo:text-indent="0cm" style:auto-text-indent="false"/>
      <style:text-properties officeooo:paragraph-rsid="001e4de1"/>
    </style:style>
    <style:style style:name="MP32" style:family="paragraph" style:parent-style-name="Text_20_body">
      <style:text-properties fo:font-weight="bold" officeooo:paragraph-rsid="001e4de1" style:font-weight-asian="bold"/>
    </style:style>
    <style:style style:name="MP33" style:family="paragraph" style:parent-style-name="Text_20_body">
      <style:paragraph-properties fo:margin-left="0.247cm" fo:margin-right="0.245cm" fo:text-align="justify" style:justify-single-word="false"/>
      <style:text-properties officeooo:paragraph-rsid="001e4de1"/>
    </style:style>
    <style:style style:name="MP34" style:family="paragraph" style:parent-style-name="Standard">
      <style:paragraph-properties fo:margin-left="0.247cm" fo:margin-right="0.247cm" fo:margin-top="0.215cm" fo:margin-bottom="0cm" style:contextual-spacing="false" fo:text-align="justify" style:justify-single-word="false" fo:text-indent="0.097cm" style:auto-text-indent="false"/>
      <style:text-properties officeooo:paragraph-rsid="001e4de1"/>
    </style:style>
    <style:style style:name="MP35" style:family="paragraph" style:parent-style-name="Text_20_body">
      <style:paragraph-properties fo:margin-top="0.21cm" fo:margin-bottom="0cm" style:contextual-spacing="false"/>
      <style:text-properties officeooo:paragraph-rsid="001e4de1"/>
    </style:style>
    <style:style style:name="MP36" style:family="paragraph" style:parent-style-name="Text_20_body">
      <style:paragraph-properties fo:margin-left="0.247cm" fo:margin-right="0.242cm" fo:margin-top="0cm" fo:margin-bottom="0cm" style:contextual-spacing="false" fo:text-align="justify" style:justify-single-word="false"/>
      <style:text-properties officeooo:paragraph-rsid="001e4de1"/>
    </style:style>
    <style:style style:name="MP37" style:family="paragraph" style:parent-style-name="Text_20_body" style:master-page-name="">
      <style:paragraph-properties style:page-number="auto"/>
      <style:text-properties officeooo:paragraph-rsid="001e4de1"/>
    </style:style>
    <style:style style:name="MP38" style:family="paragraph" style:parent-style-name="Text_20_body">
      <style:paragraph-properties fo:margin-left="0.247cm" fo:margin-right="0.058cm"/>
      <style:text-properties officeooo:paragraph-rsid="001e4de1"/>
    </style:style>
    <style:style style:name="MP39" style:family="paragraph" style:parent-style-name="List_20_Paragraph" style:list-style-name="WWNum3">
      <style:paragraph-properties fo:margin-left="1.002cm" fo:margin-right="0.369cm" fo:margin-top="0cm" fo:margin-bottom="0cm" style:contextual-spacing="false" fo:line-height="101%" fo:text-align="left" style:justify-single-word="false" fo:text-indent="-0.635cm" style:auto-text-indent="false">
        <style:tab-stops>
          <style:tab-stop style:position="1.002cm"/>
        </style:tab-stops>
      </style:paragraph-properties>
      <style:text-properties officeooo:paragraph-rsid="001e4de1"/>
    </style:style>
    <style:style style:name="MP40" style:family="paragraph" style:parent-style-name="List_20_Paragraph" style:list-style-name="WWNum3">
      <style:paragraph-properties fo:margin-left="1.002cm" fo:margin-right="0cm" fo:margin-top="0.51cm" fo:margin-bottom="0cm" style:contextual-spacing="false" fo:line-height="100%" fo:text-align="left" style:justify-single-word="false" fo:text-indent="-0.635cm" style:auto-text-indent="false">
        <style:tab-stops>
          <style:tab-stop style:position="1.002cm"/>
        </style:tab-stops>
      </style:paragraph-properties>
      <style:text-properties officeooo:paragraph-rsid="001e4de1"/>
    </style:style>
    <style:style style:name="MP41" style:family="paragraph" style:parent-style-name="Heading_20_2" style:list-style-name="WWNum1">
      <style:paragraph-properties fo:margin-left="1.616cm" fo:margin-right="0cm" fo:margin-top="0cm" fo:margin-bottom="0cm" style:contextual-spacing="false" fo:line-height="100%" fo:text-align="left" style:justify-single-word="false" fo:text-indent="-1.369cm" style:auto-text-indent="false">
        <style:tab-stops>
          <style:tab-stop style:position="1.616cm"/>
        </style:tab-stops>
      </style:paragraph-properties>
      <style:text-properties officeooo:paragraph-rsid="001e4de1"/>
    </style:style>
    <style:style style:name="MP42" style:family="paragraph" style:parent-style-name="Heading_20_2" style:list-style-name="WWNum1">
      <style:paragraph-properties fo:margin-left="1.519cm" fo:margin-right="0cm" fo:margin-top="0.515cm" fo:margin-bottom="0cm" style:contextual-spacing="false" fo:line-height="100%" fo:text-align="left" style:justify-single-word="false" fo:text-indent="-1.272cm" style:auto-text-indent="false">
        <style:tab-stops>
          <style:tab-stop style:position="1.519cm"/>
        </style:tab-stops>
      </style:paragraph-properties>
      <style:text-properties fo:letter-spacing="-0.004cm" officeooo:paragraph-rsid="001e4de1"/>
    </style:style>
    <style:style style:name="MP43" style:family="paragraph" style:parent-style-name="Text_20_body">
      <style:paragraph-properties fo:margin-left="0.247cm" fo:margin-right="0cm" fo:margin-top="0.002cm" fo:margin-bottom="0cm" style:contextual-spacing="false"/>
      <style:text-properties officeooo:paragraph-rsid="001e4de1"/>
    </style:style>
    <style:style style:name="MP44" style:family="paragraph" style:parent-style-name="List_20_Paragraph" style:list-style-name="WWNum4">
      <style:paragraph-properties fo:margin-left="1.519cm" fo:margin-right="0cm" fo:margin-top="0cm" fo:margin-bottom="0cm" style:contextual-spacing="false" fo:line-height="100%" fo:text-align="left" style:justify-single-word="false" fo:text-indent="-0.635cm" style:auto-text-indent="false">
        <style:tab-stops>
          <style:tab-stop style:position="1.519cm"/>
        </style:tab-stops>
      </style:paragraph-properties>
      <style:text-properties officeooo:paragraph-rsid="001e4de1"/>
    </style:style>
    <style:style style:name="MP45" style:family="paragraph" style:parent-style-name="Text_20_body">
      <style:paragraph-properties fo:line-height="6%"/>
      <style:text-properties fo:font-size="10pt" style:font-size-asian="10pt"/>
    </style:style>
    <style:style style:name="MP46" style:family="paragraph" style:parent-style-name="Text_20_body">
      <style:paragraph-properties fo:margin-left="0.106cm" fo:margin-right="0cm" fo:margin-top="0.018cm" fo:margin-bottom="0cm" style:contextual-spacing="false"/>
    </style:style>
    <style:style style:name="MT1" style:family="text">
      <style:text-properties fo:font-family="'Times New Roman'" style:font-family-generic="roman" style:font-pitch="variable" fo:font-size="10pt" style:font-size-asian="10pt"/>
    </style:style>
    <style:style style:name="MT2" style:family="text">
      <style:text-properties fo:font-size="16pt" fo:font-weight="bold" style:font-size-asian="16pt" style:font-weight-asian="bold"/>
    </style:style>
    <style:style style:name="MT3" style:family="text">
      <style:text-properties fo:font-size="16pt" fo:letter-spacing="-0.025cm" fo:font-weight="bold" style:font-size-asian="16pt" style:font-weight-asian="bold"/>
    </style:style>
    <style:style style:name="MT4" style:family="text">
      <style:text-properties fo:font-size="16pt" fo:letter-spacing="-0.004cm" fo:font-weight="bold" style:font-size-asian="16pt" style:font-weight-asian="bold"/>
    </style:style>
    <style:style style:name="MT5" style:family="text">
      <style:text-properties fo:color="#0d0d0d" loext:opacity="100%"/>
    </style:style>
    <style:style style:name="MT6" style:family="text">
      <style:text-properties fo:color="#0d0d0d" loext:opacity="100%" fo:letter-spacing="-0.005cm"/>
    </style:style>
    <style:style style:name="MT7" style:family="text">
      <style:text-properties fo:color="#0d0d0d" loext:opacity="100%" fo:letter-spacing="-0.004cm"/>
    </style:style>
    <style:style style:name="MT8" style:family="text">
      <style:text-properties fo:letter-spacing="-0.007cm"/>
    </style:style>
    <style:style style:name="MT9" style:family="text">
      <style:text-properties fo:letter-spacing="-0.005cm"/>
    </style:style>
    <style:style style:name="MT10" style:family="text">
      <style:text-properties fo:letter-spacing="-0.002cm"/>
    </style:style>
    <style:style style:name="MT11" style:family="text">
      <style:text-properties fo:letter-spacing="-0.004cm"/>
    </style:style>
    <style:style style:name="MT12" style:family="text">
      <style:text-properties fo:letter-spacing="-0.012cm"/>
    </style:style>
    <style:style style:name="MT13" style:family="text">
      <style:text-properties fo:letter-spacing="-0.014cm"/>
    </style:style>
    <style:style style:name="MT14" style:family="text">
      <style:text-properties fo:letter-spacing="-0.011cm"/>
    </style:style>
    <style:style style:name="MT15" style:family="text">
      <style:text-properties fo:letter-spacing="-0.016cm"/>
    </style:style>
    <style:style style:name="MT16" style:family="text">
      <style:text-properties fo:letter-spacing="-0.009cm"/>
    </style:style>
    <style:style style:name="MT17" style:family="text">
      <style:text-properties fo:letter-spacing="-0.018cm"/>
    </style:style>
    <style:style style:name="MT18" style:family="text">
      <style:text-properties fo:color="#0d0d0d" loext:opacity="100%" fo:letter-spacing="-0.011cm"/>
    </style:style>
    <style:style style:name="MT19" style:family="text">
      <style:text-properties fo:color="#0d0d0d" loext:opacity="100%" fo:letter-spacing="-0.002cm"/>
    </style:style>
    <style:style style:name="MT20" style:family="text">
      <style:text-properties fo:color="#0d0d0d" loext:opacity="100%" fo:letter-spacing="-0.009cm"/>
    </style:style>
    <style:style style:name="MT21" style:family="text">
      <style:text-properties fo:font-size="12pt" style:font-size-asian="12pt"/>
    </style:style>
    <style:style style:name="MT22" style:family="text">
      <style:text-properties fo:font-size="12pt" fo:letter-spacing="-0.011cm" style:font-size-asian="12pt"/>
    </style:style>
    <style:style style:name="MT23" style:family="text">
      <style:text-properties fo:font-size="12pt" fo:letter-spacing="-0.009cm" style:font-size-asian="12pt"/>
    </style:style>
    <style:style style:name="MT24" style:family="text">
      <style:text-properties fo:font-size="12pt" fo:letter-spacing="-0.007cm" style:font-size-asian="12pt"/>
    </style:style>
    <style:style style:name="MT25" style:family="text">
      <style:text-properties fo:font-size="12pt" fo:letter-spacing="-0.004cm" style:font-size-asian="12pt"/>
    </style:style>
    <style:style style:name="MT26" style:family="text">
      <style:text-properties fo:font-size="12pt" fo:letter-spacing="-0.005cm" style:font-size-asian="12pt"/>
    </style:style>
    <style:style style:name="MT27" style:family="text">
      <style:text-properties fo:font-size="12pt" fo:letter-spacing="-0.002cm" style:font-size-asian="12pt"/>
    </style:style>
    <style:style style:name="MT28" style:family="text">
      <style:text-properties fo:font-size="12pt" fo:letter-spacing="-0.018cm" style:font-size-asian="12pt"/>
    </style:style>
    <style:style style:name="MT29" style:family="text">
      <style:text-properties fo:font-size="12pt" fo:letter-spacing="-0.021cm" style:font-size-asian="12pt"/>
    </style:style>
    <style:style style:name="MT30" style:family="text">
      <style:text-properties fo:font-size="12pt" fo:letter-spacing="-0.019cm" style:font-size-asian="12pt"/>
    </style:style>
    <style:style style:name="MT31" style:family="text">
      <style:text-properties fo:font-size="12pt" fo:letter-spacing="-0.023cm" style:font-size-asian="12pt"/>
    </style:style>
    <style:style style:name="MT32" style:family="text">
      <style:text-properties fo:font-size="12pt" fo:letter-spacing="-0.016cm" style:font-size-asian="12pt"/>
    </style:style>
    <style:style style:name="MT33" style:family="text">
      <style:text-properties fo:font-size="12pt" fo:letter-spacing="-0.014cm" style:font-size-asian="12pt"/>
    </style:style>
    <style:style style:name="MT34" style:family="text">
      <style:text-properties fo:color="#0000ff" loext:opacity="100%" fo:font-size="12pt" fo:letter-spacing="-0.004cm" style:text-underline-style="solid" style:text-underline-width="auto" style:text-underline-color="#0000ff" style:font-size-asian="12pt"/>
    </style:style>
    <style:style style:name="MT35" style:family="text">
      <style:text-properties fo:letter-spacing="0.06cm"/>
    </style:style>
    <style:style style:name="MT36" style:family="text">
      <style:text-properties fo:letter-spacing="0.055cm"/>
    </style:style>
    <style:style style:name="MT37" style:family="text">
      <style:text-properties fo:letter-spacing="0.064cm"/>
    </style:style>
    <style:style style:name="MT38" style:family="text">
      <style:text-properties fo:letter-spacing="0.058cm"/>
    </style:style>
    <style:style style:name="MT39" style:family="text">
      <style:text-properties fo:letter-spacing="0.056cm"/>
    </style:style>
    <style:style style:name="MT40" style:family="text">
      <style:text-properties fo:letter-spacing="0.062cm"/>
    </style:style>
    <style:style style:name="MT41" style:family="text">
      <style:text-properties fo:font-size="12pt" fo:letter-spacing="-0.025cm" style:font-size-asian="12pt"/>
    </style:style>
    <style:style style:name="MT42" style:family="text">
      <style:text-properties fo:font-size="12pt" fo:letter-spacing="0.005cm" style:font-size-asian="12pt"/>
    </style:style>
    <style:style style:name="MT43" style:family="text">
      <style:text-properties fo:font-size="12pt" fo:font-weight="bold" style:font-size-asian="12pt" style:font-weight-asian="bold"/>
    </style:style>
    <style:style style:name="MT44" style:family="text">
      <style:text-properties fo:font-size="12pt" style:text-underline-style="solid" style:text-underline-width="auto" style:text-underline-color="font-color" fo:font-weight="bold" style:font-size-asian="12pt" style:font-weight-asian="bold"/>
    </style:style>
    <style:style style:name="MT45" style:family="text">
      <style:text-properties fo:font-size="12pt" fo:letter-spacing="-0.002cm" style:text-underline-style="solid" style:text-underline-width="auto" style:text-underline-color="font-color" fo:font-weight="bold" style:font-size-asian="12pt" style:font-weight-asian="bold"/>
    </style:style>
    <style:style style:name="MT46" style:family="text">
      <style:text-properties fo:font-size="12pt" fo:letter-spacing="-0.004cm" style:text-underline-style="solid" style:text-underline-width="auto" style:text-underline-color="font-color" fo:font-weight="bold" style:font-size-asian="12pt" style:font-weight-asian="bold"/>
    </style:style>
    <style:style style:name="MT47" style:family="text">
      <style:text-properties fo:font-size="12pt" fo:letter-spacing="-0.004cm" fo:font-weight="bold" style:font-size-asian="12pt" style:font-weight-asian="bold"/>
    </style:style>
    <style:style style:name="MT48" style:family="text">
      <style:text-properties fo:font-weight="bold" style:font-weight-asian="bold"/>
    </style:style>
    <style:style style:name="MT49" style:family="text">
      <style:text-properties fo:font-size="12pt" fo:font-style="italic" style:font-size-asian="12pt" style:font-style-asian="italic"/>
    </style:style>
    <style:style style:name="MT50" style:family="text">
      <style:text-properties fo:font-size="12pt" fo:letter-spacing="-0.025cm" fo:font-style="italic" style:font-size-asian="12pt" style:font-style-asian="italic"/>
    </style:style>
    <style:style style:name="MT51" style:family="text">
      <style:text-properties fo:font-size="12pt" fo:letter-spacing="-0.023cm" fo:font-style="italic" style:font-size-asian="12pt" style:font-style-asian="italic"/>
    </style:style>
    <style:style style:name="MT52" style:family="text">
      <style:text-properties fo:font-size="12pt" fo:letter-spacing="-0.007cm" fo:font-weight="bold" style:font-size-asian="12pt" style:font-weight-asian="bold"/>
    </style:style>
    <style:style style:name="MT53" style:family="text">
      <style:text-properties fo:color="#0000ff" loext:opacity="100%" fo:font-size="12pt" style:text-underline-style="solid" style:text-underline-width="auto" style:text-underline-color="#0000ff" style:font-size-asian="12pt"/>
    </style:style>
    <style:style style:name="MT54" style:family="text">
      <style:text-properties fo:color="#0000ff" loext:opacity="100%" fo:font-size="12pt" style:font-size-asian="12pt"/>
    </style:style>
    <style:style style:name="MT55" style:family="text">
      <style:text-properties fo:font-size="12pt" fo:letter-spacing="-0.005cm" fo:font-weight="bold" style:font-size-asian="12pt" style:font-weight-asian="bold"/>
    </style:style>
    <style:style style:name="MT56" style:family="text">
      <style:text-properties fo:font-size="12pt" fo:letter-spacing="-0.002cm" fo:font-weight="bold" style:font-size-asian="12pt" style:font-weight-asian="bold"/>
    </style:style>
    <style:style style:name="MT57" style:family="text">
      <style:text-properties fo:font-size="10pt" style:font-size-asian="10pt"/>
    </style:style>
    <style:style style:name="MT58" style:family="text">
      <style:text-properties fo:font-family="'Times New Roman'" style:font-family-generic="roman" style:font-pitch="variable"/>
    </style:style>
    <style:style style:name="MT59" style:family="text">
      <style:text-properties fo:font-family="'Times New Roman'" style:font-family-generic="roman" style:font-pitch="variable" fo:letter-spacing="-0.018cm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fr2" style:family="graphic" style:parent-style-name="Frame">
      <style:graphic-properties fo:margin-left="0.026cm" fo:margin-right="0.007cm" style:run-through="foreground" style:wrap="run-through" style:number-wrapped-paragraphs="no-limit" style:vertical-pos="from-top" style:vertical-rel="paragraph-content" style:horizontal-pos="from-left" style:horizontal-rel="char" draw:opacity="0%" fo:padding="0cm" fo:border="none" style:writing-mode="lr-tb" draw:textarea-vertical-align="top"/>
    </style:style>
    <style:style style:name="Mfr3" style:family="graphic" style:parent-style-name="Frame">
      <style:graphic-properties fo:margin-left="0.026cm" fo:margin-right="0.007cm" style:run-through="foreground" style:wrap="run-through" style:number-wrapped-paragraphs="no-limit" style:vertical-pos="from-top" style:vertical-rel="paragraph-content" style:horizontal-pos="from-left" style:horizontal-rel="char" draw:opacity="0%" fo:padding="0cm" fo:border="none" style:writing-mode="lr-tb" draw:wrap-influence-on-position="once-concurrent" loext:allow-overlap="true" draw:textarea-vertical-align="top"/>
    </style:style>
    <style:style style:name="Mfr4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Mfr5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gr1" style:family="graphic" style:parent-style-name="Frame">
      <style:graphic-properties draw:stroke="solid" svg:stroke-width="0.018cm" svg:stroke-color="#000000" draw:fill="none" loext:fill-use-slide-background="false" draw:textarea-vertical-align="top" draw:auto-grow-height="false" fo:min-height="0.781cm" fo:min-width="17.404cm" fo:padding-top="0cm" fo:padding-bottom="0cm" fo:padding-left="0cm" fo:padding-right="0cm" fo:wrap-option="wrap" loext:decorative="false" fo:margin-left="0.026cm" fo:margin-right="0.007cm" fo:margin-top="0cm" fo:margin-bottom="0.014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0.542cm" fo:min-width="0.46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432cm" fo:margin-bottom="1.99cm" fo:margin-left="1.75cm" fo:margin-right="1.75cm" style:writing-mode="lr-tb" style:layout-grid-color="#c0c0c0" style:layout-grid-lines="24409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31cm" fo:margin-left="0cm" fo:margin-right="0cm" fo:margin-bottom="1.431cm" style:dynamic-spacing="true"/>
      </style:header-style>
      <style:footer-style>
        <style:header-footer-properties fo:min-height="0.339cm" fo:margin-left="0cm" fo:margin-right="0cm" fo:margin-top="0.238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 3" text:anchor-type="as-char" svg:width="2.916cm" svg:height="2.843cm" draw:z-index="7"><draw:image xlink:href="Pictures/1000000000000100000000FAF1007F3A.jpg" xlink:type="simple" xlink:show="embed" xlink:actuate="onLoad" draw:mime-type="image/jpeg"/></draw:frame></text:p>
      </style:header>
    </style:master-page>
    <style:master-page style:name="Converted1" style:page-layout-name="Mpm2" draw:style-name="Mdp1">
      <style:header>
        <text:p text:style-name="MP1" loext:marker-style-name="MT1"><draw:frame draw:style-name="Mfr2" draw:name="Cornice4" text:anchor-type="char" svg:x="-11.73cm" svg:y="-3.464cm" svg:width="17.406cm" svg:height="0.783cm"><draw:text-box><text:p text:style-name="MP2" loext:marker-style-name="MT2"><text:span text:style-name="MT2">AVVISO</text:span><text:span text:style-name="MT3"> </text:span><text:span text:style-name="MT4">PUBBLICO</text:span></text:p></draw:text-box></draw:frame><draw:frame draw:style-name="Mfr3" draw:name="Cornice1" text:anchor-type="char" svg:x="0.026cm" svg:y="0cm" svg:width="17.406cm" svg:height="0.783cm"><draw:text-box><text:p text:style-name="MP2" loext:marker-style-name="MT2"><text:span text:style-name="MT2">AVVISO</text:span><text:span text:style-name="MT3"> </text:span><text:span text:style-name="MT4">PUBBLICO</text:span></text:p></draw:text-box></draw:frame><draw:frame draw:style-name="Mfr3" draw:name="Cornice2" text:anchor-type="char" svg:x="0.026cm" svg:y="0cm" svg:width="17.406cm" svg:height="0.783cm"><draw:text-box><text:p text:style-name="MP2" loext:marker-style-name="MT2"><text:span text:style-name="MT2">AVVISO</text:span><text:span text:style-name="MT3"> </text:span><text:span text:style-name="MT4">PUBBLICO</text:span></text:p></draw:text-box></draw:frame><draw:frame draw:style-name="Mfr3" draw:name="Cornice3" text:anchor-type="char" svg:x="0.026cm" svg:y="0cm" svg:width="17.406cm" svg:height="0.783cm"><draw:text-box><text:p text:style-name="MP2" loext:marker-style-name="MT2"><text:span text:style-name="MT2">AVVISO</text:span><text:span text:style-name="MT3"> </text:span><text:span text:style-name="MT4">PUBBLICO</text:span></text:p></draw:text-box></draw:frame><draw:frame draw:style-name="Mfr3" draw:name="Cornice5" text:anchor-type="char" svg:x="0.026cm" svg:y="0cm" svg:width="17.406cm" svg:height="0.783cm"><draw:text-box><text:p text:style-name="MP2" loext:marker-style-name="MT2"><text:span text:style-name="MT2">AVVISO</text:span><text:span text:style-name="MT3"> </text:span><text:span text:style-name="MT4">PUBBLICO</text:span></text:p></draw:text-box></draw:frame><draw:custom-shape text:anchor-type="as-char" draw:z-index="3" draw:name="Textbox 3" draw:style-name="Mgr1" draw:text-style-name="MP3" svg:width="17.403cm" svg:height="0.78cm"><text:p text:style-name="MP2" loext:marker-style-name="MT2"><text:span text:style-name="MT2">AVVISO</text:span><text:span text:style-name="MT3"> </text:span><text:span text:style-name="MT4">PUBBLICO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h text:style-name="MP4" text:outline-level="2">CONTRIBUTO REGIONALE DI SOLIDARIETÀ 2026 A FAVORE DEI NUCLEI ASSEGNATARI DEI SERVIZI ABITATIVI PUBBLICI IN COMPROVATE DIFFICOLTÀ ECONOMICHE, AI SENSI DELL’ART. 25, COMMA 3, DELLA LEGGE REGIONALE N. 16/2016 E DEL REGOLAMENTO REGIONALE N. 11/2019, COSI’ COME MODIFICATO DAL REGOLAMENTO REGIONALE N. 13/2022.</text:h>
        <text:list text:style-name="WWNum1">
          <text:list-item>
            <text:h text:style-name="MP5" text:outline-level="3" loext:marker-style-name="MT5"><text:span text:style-name="MT5">OGGETTO</text:span><text:span text:style-name="MT6"> </text:span><text:span text:style-name="MT7">DELL’AVVISO</text:span></text:h>
          </text:list-item>
        </text:list>
        <text:p text:style-name="MP6">Con deliberazione<text:span text:style-name="MT8"> </text:span>n. XII/6259<text:span text:style-name="MT9"> </text:span>del<text:span text:style-name="MT10"> </text:span>08/06/2026,<text:span text:style-name="MT11"> </text:span>la<text:span text:style-name="MT8"> </text:span>Giunta<text:span text:style-name="MT11"> </text:span>Regione<text:span text:style-name="MT10"> </text:span>Lombardia ha approvato<text:span text:style-name="MT10"> </text:span>il<text:span text:style-name="MT11"> </text:span>riparto delle risorse relative al Contributo Regionale di Solidarietà 2026.</text:p>
        <text:p text:style-name="MP7">Il<text:span text:style-name="MT12"> </text:span>Contributo<text:span text:style-name="MT13"> </text:span>Regionale<text:span text:style-name="MT13"> </text:span>di<text:span text:style-name="MT14"> </text:span>Solidarietà<text:span text:style-name="MT14"> </text:span>è<text:span text:style-name="MT13"> </text:span>una<text:span text:style-name="MT15"> </text:span>misura<text:span text:style-name="MT12"> </text:span>a<text:span text:style-name="MT14"> </text:span>carattere<text:span text:style-name="MT13"> </text:span>temporaneo,<text:span text:style-name="MT15"> </text:span>finalizzata<text:span text:style-name="MT15"> </text:span>a<text:span text:style-name="MT15"> </text:span>garantire<text:span text:style-name="MT13"> </text:span>la sostenibilità della locazione sociale dei nuclei familiari assegnatari dei servizi abitativi pubblici, in condizioni di comprovate difficoltà economiche.</text:p>
        <text:p text:style-name="MP8">Tale<text:span text:style-name="MT14"> </text:span>contributo<text:span text:style-name="MT13"> </text:span>è<text:span text:style-name="MT13"> </text:span>diretto,<text:span text:style-name="MT15"> </text:span>in<text:span text:style-name="MT16"> </text:span>via<text:span text:style-name="MT15"> </text:span>prioritaria,<text:span text:style-name="MT15"> </text:span>a<text:span text:style-name="MT14"> </text:span>sostenere<text:span text:style-name="MT13"> </text:span>il<text:span text:style-name="MT15"> </text:span>pagamento<text:span text:style-name="MT13"> </text:span>degli<text:span text:style-name="MT17"> </text:span>oneri<text:span text:style-name="MT15"> </text:span>accessori,<text:span text:style-name="MT14"> </text:span>in<text:span text:style-name="MT13"> </text:span>quanto il canone d’affitto è comunque determinato tenendo conto delle possibilità contributive delle famiglie assegnatarie.</text:p>
        <text:list text:continue-numbering="true" text:style-name="WWNum1">
          <text:list-item>
            <text:h text:style-name="MP5" text:outline-level="3" loext:marker-style-name="MT5"><text:span text:style-name="MT5">ENTITÀ</text:span><text:span text:style-name="MT18"> </text:span><text:span text:style-name="MT5">E</text:span><text:span text:style-name="MT7"> </text:span><text:span text:style-name="MT5">DURATA</text:span><text:span text:style-name="MT19"> </text:span><text:span text:style-name="MT5">DEL</text:span><text:span text:style-name="MT6"> </text:span><text:span text:style-name="MT5">CONTRIBUTO</text:span><text:span text:style-name="MT19"> </text:span><text:span text:style-name="MT5">REGIONALE</text:span><text:span text:style-name="MT20"> </text:span><text:span text:style-name="MT5">DI</text:span><text:span text:style-name="MT19"> </text:span><text:span text:style-name="MT7">SOLIDARIETÀ</text:span></text:h>
          </text:list-item>
        </text:list>
        <text:p text:style-name="MP9">Il Contributo Regionale di Solidarietà ha carattere annuale e copre il pagamento dei servizi a rimborso dell’anno di riferimento nonché l’eventuale debito pregresso della locazione sociale.</text:p>
        <text:p text:style-name="MP10">L’entità<text:span text:style-name="MT12"> </text:span>del<text:span text:style-name="MT11"> </text:span>Contributo<text:span text:style-name="MT16"> </text:span>è<text:span text:style-name="MT9"> </text:span>stabilita<text:span text:style-name="MT9"> </text:span>in<text:span text:style-name="MT11"> </text:span>un<text:span text:style-name="MT10"> </text:span>valore<text:span text:style-name="MT8"> </text:span>economico<text:span text:style-name="MT11"> </text:span>annuo<text:span text:style-name="MT8"> </text:span>non<text:span text:style-name="MT10"> </text:span>superiore<text:span text:style-name="MT11"> </text:span>a<text:span text:style-name="MT16"> </text:span>€.<text:span text:style-name="MT11"> 2.700,00.</text:span></text:p>
        <text:p text:style-name="MP11"/>
        <text:list text:continue-numbering="true" text:style-name="WWNum1">
          <text:list-item>
            <text:h text:style-name="MP12" text:outline-level="3"><text:span text:style-name="MT5">REQUISITI</text:span><text:span text:style-name="MT20"> </text:span><text:span text:style-name="MT5">PER</text:span><text:span text:style-name="MT7"> </text:span>ACCEDERE<text:span text:style-name="MT9"> </text:span>AL<text:span text:style-name="MT9"> </text:span>CONTRIBUTO<text:span text:style-name="MT9"> </text:span>REGIONALE<text:span text:style-name="MT11"> </text:span>DI<text:span text:style-name="MT11"> SOLIDARIETÀ</text:span></text:h>
          </text:list-item>
        </text:list>
        <text:p text:style-name="MP8">Possono presentare domanda per l’assegnazione del Contributo Regionale di Solidarietà 2026, i nuclei familiari in possesso, alla data di pubblicazione del presente avviso, dei requisiti di seguito <text:span text:style-name="MT11">indicati:</text:span></text:p>
        <text:list text:continue-numbering="true" text:style-name="WWNum1">
          <text:list-item>
            <text:list>
              <text:list-item>
                <text:p text:style-name="MP13" loext:marker-style-name="MT21"><text:span text:style-name="MT21">appartenenza alle aree della protezione, dell’accesso e della permanenza, ai sensi dell’articolo 31, della legge regionale 27/2009;</text:span></text:p>
              </text:list-item>
              <text:list-item>
                <text:p text:style-name="MP14" loext:marker-style-name="MT21"><text:span text:style-name="MT21">assegnazione</text:span><text:span text:style-name="MT22"> </text:span><text:span text:style-name="MT21">da</text:span><text:span text:style-name="MT23"> </text:span><text:span text:style-name="MT21">almeno</text:span><text:span text:style-name="MT24"> </text:span><text:span text:style-name="MT21">ventiquattro</text:span><text:span text:style-name="MT24"> </text:span><text:span text:style-name="MT21">mesi</text:span><text:span text:style-name="MT23"> </text:span><text:span text:style-name="MT21">di</text:span><text:span text:style-name="MT23"> </text:span><text:span text:style-name="MT21">un</text:span><text:span text:style-name="MT24"> </text:span><text:span text:style-name="MT21">servizio</text:span><text:span text:style-name="MT24"> </text:span><text:span text:style-name="MT21">abitativo</text:span><text:span text:style-name="MT24"> </text:span><text:span text:style-name="MT25">pubblico;</text:span></text:p>
              </text:list-item>
              <text:list-item>
                <text:p text:style-name="MP15" loext:marker-style-name="MT21"><text:span text:style-name="MT21">possesso</text:span><text:span text:style-name="MT22"> </text:span><text:span text:style-name="MT21">di</text:span><text:span text:style-name="MT24"> </text:span><text:span text:style-name="MT21">un</text:span><text:span text:style-name="MT25"> </text:span><text:span text:style-name="MT21">ISEE</text:span><text:span text:style-name="MT25"> </text:span><text:span text:style-name="MT21">del</text:span><text:span text:style-name="MT26"> </text:span><text:span text:style-name="MT21">nucleo</text:span><text:span text:style-name="MT24"> </text:span><text:span text:style-name="MT21">familiare,</text:span><text:span text:style-name="MT24"> </text:span><text:span text:style-name="MT21">in</text:span><text:span text:style-name="MT26"> </text:span><text:span text:style-name="MT21">corso</text:span><text:span text:style-name="MT23"> </text:span><text:span text:style-name="MT21">di</text:span><text:span text:style-name="MT25"> </text:span><text:span text:style-name="MT21">validità,</text:span><text:span text:style-name="MT23"> </text:span><text:span text:style-name="MT21">inferiore</text:span><text:span text:style-name="MT27"> </text:span><text:span text:style-name="MT21">a</text:span><text:span text:style-name="MT23"> </text:span><text:span text:style-name="MT21">9.360</text:span><text:span text:style-name="MT27"> </text:span><text:span text:style-name="MT25">euro;</text:span></text:p>
              </text:list-item>
              <text:list-item>
                <text:p text:style-name="MP16" loext:marker-style-name="MT21"><text:span text:style-name="MT21">assenza di un provvedimento di decadenza per il verificarsi di una delle condizioni di cui ai punti 3) e</text:span><text:span text:style-name="MT27"> </text:span><text:span text:style-name="MT21">4) della lettera</text:span><text:span text:style-name="MT27"> </text:span><text:span text:style-name="MT21">a) del comma 1</text:span><text:span text:style-name="MT27"> </text:span><text:span text:style-name="MT21">dell’articolo 25 del regolamento</text:span><text:span text:style-name="MT27"> </text:span><text:span text:style-name="MT21">regionale</text:span><text:span text:style-name="MT27"> </text:span><text:span text:style-name="MT21">4/2017 o</text:span><text:span text:style-name="MT28"> </text:span><text:span text:style-name="MT21">di</text:span><text:span text:style-name="MT28"> </text:span><text:span text:style-name="MT21">una</text:span><text:span text:style-name="MT28"> </text:span><text:span text:style-name="MT21">delle</text:span><text:span text:style-name="MT28"> </text:span><text:span text:style-name="MT21">violazioni</text:span><text:span text:style-name="MT29"> </text:span><text:span text:style-name="MT21">di</text:span><text:span text:style-name="MT28"> </text:span><text:span text:style-name="MT21">cui</text:span><text:span text:style-name="MT28"> </text:span><text:span text:style-name="MT21">alle</text:span><text:span text:style-name="MT28"> </text:span><text:span text:style-name="MT21">lettere</text:span><text:span text:style-name="MT28"> </text:span><text:span text:style-name="MT21">da</text:span><text:span text:style-name="MT28"> </text:span><text:span text:style-name="MT21">b)</text:span><text:span text:style-name="MT30"> </text:span><text:span text:style-name="MT21">a</text:span><text:span text:style-name="MT28"> </text:span><text:span text:style-name="MT21">j)</text:span><text:span text:style-name="MT31"> </text:span><text:span text:style-name="MT21">del</text:span><text:span text:style-name="MT28"> </text:span><text:span text:style-name="MT21">comma</text:span><text:span text:style-name="MT28"> </text:span><text:span text:style-name="MT21">1</text:span><text:span text:style-name="MT29"> </text:span><text:span text:style-name="MT21">e</text:span><text:span text:style-name="MT28"> </text:span><text:span text:style-name="MT21">del</text:span><text:span text:style-name="MT28"> </text:span><text:span text:style-name="MT21">comma</text:span><text:span text:style-name="MT28"> </text:span><text:span text:style-name="MT21">4</text:span><text:span text:style-name="MT32"> </text:span><text:span text:style-name="MT21">del</text:span><text:span text:style-name="MT28"> </text:span><text:span text:style-name="MT21">medesimo articolo 25;</text:span></text:p>
              </text:list-item>
              <text:list-item>
                <text:p text:style-name="MP17" loext:marker-style-name="MT21"><text:span text:style-name="MT21">possesso di una soglia patrimoniale corrispondente a quella prevista per l’accesso ai servizi abitativi</text:span><text:span text:style-name="MT32"> </text:span><text:span text:style-name="MT21">pubblici</text:span><text:span text:style-name="MT32"> </text:span><text:span text:style-name="MT21">dall’articolo</text:span><text:span text:style-name="MT33"> </text:span><text:span text:style-name="MT21">7,</text:span><text:span text:style-name="MT33"> </text:span><text:span text:style-name="MT21">comma</text:span><text:span text:style-name="MT33"> </text:span><text:span text:style-name="MT21">1,</text:span><text:span text:style-name="MT33"> </text:span><text:span text:style-name="MT21">lettera</text:span><text:span text:style-name="MT30"> </text:span><text:span text:style-name="MT21">c),</text:span><text:span text:style-name="MT32"> </text:span><text:span text:style-name="MT21">punti</text:span><text:span text:style-name="MT30"> </text:span><text:span text:style-name="MT21">1)</text:span><text:span text:style-name="MT32"> </text:span><text:span text:style-name="MT21">e</text:span><text:span text:style-name="MT33"> </text:span><text:span text:style-name="MT21">2),</text:span><text:span text:style-name="MT32"> </text:span><text:span text:style-name="MT21">del</text:span><text:span text:style-name="MT33"> </text:span><text:span text:style-name="MT21">regolamento</text:span><text:span text:style-name="MT33"> </text:span><text:span text:style-name="MT21">regionale </text:span><text:span text:style-name="MT25">4/2017.</text:span></text:p>
              </text:list-item>
            </text:list>
          </text:list-item>
        </text:list>
        <text:p text:style-name="MP18"/>
        <text:list xml:id="list144123386654801" text:continue-numbering="true" text:style-name="WWNum1">
          <text:list-item>
            <text:h text:style-name="MP12" text:outline-level="3">MODALITA’<text:span text:style-name="MT16"> </text:span>PER<text:span text:style-name="MT10"> </text:span>LA<text:span text:style-name="MT10"> </text:span>PRESENTAZIONE<text:span text:style-name="MT9"> </text:span>DELLA<text:span text:style-name="MT10"> </text:span><text:span text:style-name="MT11">DOMANDA</text:span></text:h>
          </text:list-item>
        </text:list>
        <text:p text:style-name="MP19">Gli assegnatari dei servizi abitativi pubblici in comprovate difficoltà economiche, in possesso dei requisiti di cui al punto precedente, potranno presentare richiesta di contributo, utilizzando l’allegato schema di domanda.</text:p>
        <text:p text:style-name="MP20"/>
        <text:p text:style-name="MP21"/>
        <text:p text:style-name="MP22"/>
        <text:p text:style-name="MP23">La<text:span text:style-name="MT8"> </text:span>domanda<text:span text:style-name="MT9"> </text:span>dovrà<text:span text:style-name="MT11"> </text:span>pervenire a<text:span text:style-name="MT16"> </text:span>MM<text:span text:style-name="MT10"> </text:span>Spa<text:span text:style-name="MT11"> </text:span>mediante<text:span text:style-name="MT8"> </text:span>una<text:span text:style-name="MT9"> </text:span>delle<text:span text:style-name="MT10"> </text:span>seguenti<text:span text:style-name="MT11"> modalità:</text:span></text:p>
        <text:p text:style-name="MP11"/>
        <text:list text:style-name="WWNum2">
          <text:list-item>
            <text:p text:style-name="MP24" loext:marker-style-name="MT21"><text:span text:style-name="MT21">a</text:span><text:span text:style-name="MT26"> </text:span><text:span text:style-name="MT21">mezzo</text:span><text:span text:style-name="MT24"> </text:span><text:span text:style-name="MT21">e-mail</text:span><text:span text:style-name="MT23"> </text:span><text:span text:style-name="MT21">all’indirizzo </text:span><text:a xlink:type="simple" xlink:href="mailto:contributoregionale@mmspa.eu" text:style-name="ListLabel_20_37" text:visited-style-name="ListLabel_20_37"><text:span text:style-name="MT34">contributoregionale@mmspa.eu</text:span></text:a></text:p>
          </text:list-item>
        </text:list>
        <text:p text:style-name="MP25">(come<text:span text:style-name="MT35"> </text:span>data<text:span text:style-name="MT36"> </text:span>di<text:span text:style-name="MT36"> </text:span>presentazione<text:span text:style-name="MT37"> </text:span>farà<text:span text:style-name="MT38"> </text:span>fede<text:span text:style-name="MT39"> </text:span>quella<text:span text:style-name="MT40"> </text:span>risultante<text:span text:style-name="MT35"> </text:span>sulla<text:span text:style-name="MT40"> </text:span>ricevuta<text:span text:style-name="MT39"> </text:span>che<text:span text:style-name="MT35"> </text:span>sarà<text:span text:style-name="MT35"> </text:span>generata automaticamente dal sistema);</text:p>
        <text:list text:continue-numbering="true" text:style-name="WWNum2">
          <text:list-item>
            <text:p text:style-name="MP26" loext:marker-style-name="MT21"><text:span text:style-name="MT21">a mezzo raccomandata con ricevuta di ritorno indirizzata a: MM Spa - via del Vecchio Politecnico</text:span><text:span text:style-name="MT30"> </text:span><text:span text:style-name="MT21">8</text:span><text:span text:style-name="MT29"> </text:span><text:span text:style-name="MT21">-</text:span><text:span text:style-name="MT28"> </text:span><text:span text:style-name="MT21">20121</text:span><text:span text:style-name="MT28"> </text:span><text:span text:style-name="MT21">Milano</text:span><text:span text:style-name="MT32"> </text:span><text:span text:style-name="MT21">(come</text:span><text:span text:style-name="MT31"> </text:span><text:span text:style-name="MT21">data</text:span><text:span text:style-name="MT31"> </text:span><text:span text:style-name="MT21">di</text:span><text:span text:style-name="MT31"> </text:span><text:span text:style-name="MT21">presentazione</text:span><text:span text:style-name="MT28"> </text:span><text:span text:style-name="MT21">farà</text:span><text:span text:style-name="MT31"> </text:span><text:span text:style-name="MT21">fede</text:span><text:span text:style-name="MT29"> </text:span><text:span text:style-name="MT21">quella</text:span><text:span text:style-name="MT31"> </text:span><text:span text:style-name="MT21">di</text:span><text:span text:style-name="MT28"> </text:span><text:span text:style-name="MT21">spedizione</text:span><text:span text:style-name="MT31"> </text:span><text:span text:style-name="MT21">della </text:span><text:span text:style-name="MT25">raccomandata);</text:span></text:p>
          </text:list-item>
          <text:list-item>
            <text:p text:style-name="MP26" loext:marker-style-name="MT21"><text:span text:style-name="MT21">consegna</text:span><text:span text:style-name="MT41"> </text:span><text:span text:style-name="MT21">a</text:span><text:span text:style-name="MT41"> </text:span><text:span text:style-name="MT21">mano</text:span><text:span text:style-name="MT31"> </text:span><text:span text:style-name="MT21">presso</text:span><text:span text:style-name="MT41"> </text:span><text:span text:style-name="MT21">una</text:span><text:span text:style-name="MT31"> </text:span><text:span text:style-name="MT21">delle</text:span><text:span text:style-name="MT41"> </text:span><text:span text:style-name="MT21">seguenti</text:span><text:span text:style-name="MT31"> </text:span><text:span text:style-name="MT21">sedi</text:span><text:span text:style-name="MT41"> </text:span><text:span text:style-name="MT21">territoriali</text:span><text:span text:style-name="MT41"> </text:span><text:span text:style-name="MT21">di</text:span><text:span text:style-name="MT31"> </text:span><text:span text:style-name="MT21">MM</text:span><text:span text:style-name="MT41"> </text:span><text:span text:style-name="MT21">Spa,</text:span><text:span text:style-name="MT31"> </text:span><text:span text:style-name="MT21">previo</text:span><text:span text:style-name="MT41"> </text:span><text:span text:style-name="MT21">appuntamento da prendersi chiamando il numero verde 800.013.191:</text:span></text:p>
            <text:list>
              <text:list-item>
                <text:p text:style-name="MP27" loext:marker-style-name="MT21"><text:span text:style-name="MT21">MM</text:span><text:span text:style-name="MT26"> </text:span><text:span text:style-name="MT21">-</text:span><text:span text:style-name="MT27"> </text:span><text:span text:style-name="MT21">Sede</text:span><text:span text:style-name="MT24"> </text:span><text:span text:style-name="MT21">Territoriale</text:span><text:span text:style-name="MT26"> </text:span><text:span text:style-name="MT21">Nord</text:span><text:span text:style-name="MT27"> </text:span><text:span text:style-name="MT21">Est</text:span><text:span text:style-name="MT27"> </text:span><text:span text:style-name="MT21">-</text:span><text:span text:style-name="MT27"> </text:span><text:span text:style-name="MT21">Via</text:span><text:span text:style-name="MT24"> </text:span><text:span text:style-name="MT21">Civitavecchia</text:span><text:span text:style-name="MT27"> </text:span><text:span text:style-name="MT25">n.108</text:span></text:p>
              </text:list-item>
              <text:list-item>
                <text:p text:style-name="MP28" loext:marker-style-name="MT21"><text:span text:style-name="MT21">MM</text:span><text:span text:style-name="MT23"> </text:span><text:span text:style-name="MT21">- Sede</text:span><text:span text:style-name="MT24"> </text:span><text:span text:style-name="MT21">Territoriale</text:span><text:span text:style-name="MT25"> </text:span><text:span text:style-name="MT21">Nord</text:span><text:span text:style-name="MT27"> </text:span><text:span text:style-name="MT21">Ovest -</text:span><text:span text:style-name="MT25"> </text:span><text:span text:style-name="MT21">Via</text:span><text:span text:style-name="MT25"> </text:span><text:span text:style-name="MT21">Senigallia</text:span><text:span text:style-name="MT26"> </text:span><text:span text:style-name="MT21">n.</text:span><text:span text:style-name="MT25"> </text:span><text:span text:style-name="MT23">60</text:span></text:p>
              </text:list-item>
              <text:list-item>
                <text:p text:style-name="MP29" loext:marker-style-name="MT21"><text:span text:style-name="MT21">MM</text:span><text:span text:style-name="MT26"> </text:span><text:span text:style-name="MT21">-</text:span><text:span text:style-name="MT25"> </text:span><text:span text:style-name="MT21">Sede</text:span><text:span text:style-name="MT26"> </text:span><text:span text:style-name="MT21">Territoriale</text:span><text:span text:style-name="MT25"> </text:span><text:span text:style-name="MT21">Sud</text:span><text:span text:style-name="MT27"> </text:span><text:span text:style-name="MT21">Est</text:span><text:span text:style-name="MT27"> </text:span><text:span text:style-name="MT21">-</text:span><text:span text:style-name="MT27"> </text:span><text:span text:style-name="MT21">Via</text:span><text:span text:style-name="MT24"> </text:span><text:span text:style-name="MT21">Silvio</text:span><text:span text:style-name="MT24"> </text:span><text:span text:style-name="MT21">Spaventa</text:span><text:span text:style-name="MT25"> </text:span><text:span text:style-name="MT21">n.</text:span><text:span text:style-name="MT24"> </text:span><text:span text:style-name="MT28">2</text:span></text:p>
              </text:list-item>
              <text:list-item>
                <text:p text:style-name="MP29" loext:marker-style-name="MT21"><text:span text:style-name="MT21">MM</text:span><text:span text:style-name="MT26"> </text:span><text:span text:style-name="MT21">- Sede</text:span><text:span text:style-name="MT24"> </text:span><text:span text:style-name="MT21">Territoriale Sud</text:span><text:span text:style-name="MT27"> </text:span><text:span text:style-name="MT21">Ovest</text:span><text:span text:style-name="MT42"> </text:span><text:span text:style-name="MT21">-</text:span><text:span text:style-name="MT26"> </text:span><text:span text:style-name="MT21">Via</text:span><text:span text:style-name="MT26"> </text:span><text:span text:style-name="MT21">Forze</text:span><text:span text:style-name="MT27"> </text:span><text:span text:style-name="MT21">Armate</text:span><text:span text:style-name="MT25"> </text:span><text:span text:style-name="MT21">n.</text:span><text:span text:style-name="MT25"> </text:span><text:span text:style-name="MT23">175</text:span></text:p>
              </text:list-item>
            </text:list>
          </text:list-item>
        </text:list>
        <text:p text:style-name="MP11"/>
        <text:p text:style-name="MP30">(l’utente dovrà presentarsi con una fotocopia della domanda, sulla quale l’operatore di MM apporrà un timbro con la relativa data, valido come ricevuta).</text:p>
        <text:list text:style-name="WWNum1">
          <text:list-item>
            <text:h text:style-name="MP5" text:outline-level="3">TERMINE<text:span text:style-name="MT10"> </text:span>PER<text:span text:style-name="MT9"> </text:span>LA<text:span text:style-name="MT9"> </text:span>PRESENTAZIONE<text:span text:style-name="MT9"> </text:span>DELLE <text:span text:style-name="MT11">DOMANDE</text:span></text:h>
          </text:list-item>
        </text:list>
        <text:p text:style-name="MP31" loext:marker-style-name="MT43"><text:span text:style-name="MT21">Il</text:span><text:span text:style-name="MT24"> </text:span><text:span text:style-name="MT21">termine</text:span><text:span text:style-name="MT25"> </text:span><text:span text:style-name="MT21">per</text:span><text:span text:style-name="MT25"> </text:span><text:span text:style-name="MT21">la</text:span><text:span text:style-name="MT26"> </text:span><text:span text:style-name="MT21">presentazione</text:span><text:span text:style-name="MT25"> </text:span><text:span text:style-name="MT21">delle</text:span><text:span text:style-name="MT25"> </text:span><text:span text:style-name="MT21">domande</text:span><text:span text:style-name="MT25"> </text:span><text:span text:style-name="MT21">è</text:span><text:span text:style-name="MT25"> </text:span><text:span text:style-name="MT21">fissato</text:span><text:span text:style-name="MT27"> </text:span><text:span text:style-name="MT21">al</text:span><text:span text:style-name="MT25"> </text:span><text:span text:style-name="MT44">31</text:span><text:span text:style-name="MT45"> </text:span><text:span text:style-name="MT44">dicembre</text:span><text:span text:style-name="MT45"> </text:span><text:span text:style-name="MT46">2026</text:span><text:span text:style-name="MT47">.</text:span></text:p>
        <text:p text:style-name="MP32" loext:marker-style-name="MT48"/>
        <text:list text:continue-numbering="true" text:style-name="WWNum1">
          <text:list-item>
            <text:h text:style-name="MP12" text:outline-level="3">CRITERI<text:span text:style-name="MT11"> </text:span>DI<text:span text:style-name="MT11"> </text:span>VALUTAZIONE<text:span text:style-name="MT11"> </text:span>DELLE<text:span text:style-name="MT11"> DOMANDE</text:span></text:h>
          </text:list-item>
        </text:list>
        <text:p text:style-name="MP33">La quota spettante a ciascun beneficiario sarà determinata secondo un criterio proporzionale, tenendo<text:span text:style-name="MT8"> </text:span>conto<text:span text:style-name="MT16"> </text:span>dell’entità<text:span text:style-name="MT16"> </text:span>degli<text:span text:style-name="MT12"> </text:span>oneri<text:span text:style-name="MT12"> </text:span>accessori<text:span text:style-name="MT16"> </text:span>addebitati<text:span text:style-name="MT12"> </text:span>nell’anno<text:span text:style-name="MT12"> </text:span>2026,<text:span text:style-name="MT12"> </text:span>del<text:span text:style-name="MT8"> </text:span>valore<text:span text:style-name="MT8"> </text:span>ISEE<text:span text:style-name="MT12"> </text:span>del<text:span text:style-name="MT12"> </text:span>nucleo familiare e dell’eventuale sussistenza di piani di rateizzazione della morosità.</text:p>
        <text:p text:style-name="MP34" loext:marker-style-name="MT21"><text:span text:style-name="MT21">A tal proposito si richiama l’art. 7 - comma 3 del R.R. n. 11/2019, così come modificato dal R.R. n. 13/2022,</text:span><text:span text:style-name="MT41"> </text:span><text:span text:style-name="MT21">che</text:span><text:span text:style-name="MT41"> </text:span><text:span text:style-name="MT21">prevede</text:span><text:span text:style-name="MT31"> </text:span><text:span text:style-name="MT21">«</text:span><text:span text:style-name="MT49">il</text:span><text:span text:style-name="MT50"> </text:span><text:span text:style-name="MT49">pagamento</text:span><text:span text:style-name="MT51"> </text:span><text:span text:style-name="MT49">del</text:span><text:span text:style-name="MT50"> </text:span><text:span text:style-name="MT49">canone</text:span><text:span text:style-name="MT51"> </text:span><text:span text:style-name="MT49">di</text:span><text:span text:style-name="MT50"> </text:span><text:span text:style-name="MT49">locazione</text:span><text:span text:style-name="MT50"> </text:span><text:span text:style-name="MT49">o</text:span><text:span text:style-name="MT51"> </text:span><text:span text:style-name="MT49">l’adesione</text:span><text:span text:style-name="MT50"> </text:span><text:span text:style-name="MT49">a</text:span><text:span text:style-name="MT51"> </text:span><text:span text:style-name="MT49">piani</text:span><text:span text:style-name="MT50"> </text:span><text:span text:style-name="MT49">di</text:span><text:span text:style-name="MT51"> </text:span><text:span text:style-name="MT49">rientro</text:span><text:span text:style-name="MT50"> </text:span><text:span text:style-name="MT49">dal</text:span><text:span text:style-name="MT50"> </text:span><text:span text:style-name="MT49">debito contratto possono rientrare tra i criteri di valutazione delle domande ai fini dell’assegnazione del contributo regionale di solidarietà o della determinazione del relativo importo</text:span><text:span text:style-name="MT21">».</text:span></text:p>
        <text:p text:style-name="MP35"/>
        <text:list text:continue-numbering="true" text:style-name="WWNum1">
          <text:list-item>
            <text:h text:style-name="MP12" text:outline-level="3" loext:marker-style-name="MT5"><text:span text:style-name="MT5">RESPONSABILE</text:span><text:span text:style-name="MT7"> </text:span><text:span text:style-name="MT5">DEL</text:span><text:span text:style-name="MT7"> PROCEDIMENTO</text:span></text:h>
          </text:list-item>
        </text:list>
        <text:p text:style-name="MP36">Il Responsabile del Procedimento, nominato con determinazione dirigenziale n. 6178 del 24/07/2026, è Anna Lanfranconi, funzionario del Comune di Milano – Direzione Casa – Area Gestione ERP – Unità Affari Generali ERP e Controlli.</text:p>
        <text:p text:style-name="MP37"/>
        <text:p text:style-name="MP22"/>
        <text:p text:style-name="MP38">Per<text:span text:style-name="MT8"> </text:span>qualsiasi<text:span text:style-name="MT8"> </text:span>chiarimento<text:span text:style-name="MT8"> </text:span>o<text:span text:style-name="MT10"> </text:span>informazione<text:span text:style-name="MT8"> </text:span>sui<text:span text:style-name="MT8"> </text:span>contenuti<text:span text:style-name="MT8"> </text:span>del<text:span text:style-name="MT9"> </text:span>presente<text:span text:style-name="MT10"> </text:span>Avviso,<text:span text:style-name="MT10"> </text:span>sarà<text:span text:style-name="MT8"> </text:span>possibile<text:span text:style-name="MT9"> </text:span>rivolgersi <text:span text:style-name="MT14">a:</text:span></text:p>
        <text:list text:style-name="WWNum3">
          <text:list-item>
            <text:p text:style-name="MP39" loext:marker-style-name="MT21"><text:span text:style-name="MT43">Comune</text:span><text:span text:style-name="MT52"> </text:span><text:span text:style-name="MT43">di</text:span><text:span text:style-name="MT52"> </text:span><text:span text:style-name="MT43">Milano:</text:span><text:span text:style-name="MT52"> </text:span><text:span text:style-name="MT21">Direzione</text:span><text:span text:style-name="MT25"> </text:span><text:span text:style-name="MT21">Casa</text:span><text:span text:style-name="MT26"> </text:span><text:span text:style-name="MT21">–</text:span><text:span text:style-name="MT25"> </text:span><text:span text:style-name="MT21">Area</text:span><text:span text:style-name="MT25"> </text:span><text:span text:style-name="MT21">Gestione</text:span><text:span text:style-name="MT26"> </text:span><text:span text:style-name="MT21">ERP</text:span><text:span text:style-name="MT27"> </text:span><text:span text:style-name="MT21">–</text:span><text:span text:style-name="MT24"> </text:span><text:span text:style-name="MT21">Unità</text:span><text:span text:style-name="MT26"> </text:span><text:span text:style-name="MT21">Affari</text:span><text:span text:style-name="MT26"> </text:span><text:span text:style-name="MT21">Generali</text:span><text:span text:style-name="MT25"> </text:span><text:span text:style-name="MT21">ERP</text:span><text:span text:style-name="MT23"> </text:span><text:span text:style-name="MT21">e</text:span><text:span text:style-name="MT25"> </text:span><text:span text:style-name="MT21">Controlli e-mail: </text:span><text:a xlink:type="simple" xlink:href="mailto:Casa.PatrimonioAbitPubblico@comune.milano.it" text:style-name="ListLabel_20_38" text:visited-style-name="ListLabel_20_38"><text:span text:style-name="MT53">Casa.PatrimonioAbitPubblico@comune.milano.it</text:span></text:a><text:span text:style-name="MT54"> </text:span><text:span text:style-name="MT21">- tel. 0288456205</text:span></text:p>
          </text:list-item>
          <text:list-item>
            <text:p text:style-name="MP40" loext:marker-style-name="MT21"><text:span text:style-name="MT43">MM</text:span><text:span text:style-name="MT55"> </text:span><text:span text:style-name="MT43">Spa:</text:span><text:span text:style-name="MT56"> </text:span><text:span text:style-name="MT21">Numero</text:span><text:span text:style-name="MT27"> </text:span><text:span text:style-name="MT21">verde</text:span><text:span text:style-name="MT25"> 800.013.191</text:span></text:p>
          </text:list-item>
        </text:list>
        <text:p text:style-name="MP21"/>
        <text:list text:style-name="WWNum1">
          <text:list-item>
            <text:h text:style-name="MP41" text:outline-level="3">TRATTAMENTO<text:span text:style-name="MT16"> </text:span>DATI<text:span text:style-name="MT9"> </text:span><text:span text:style-name="MT11">PERSONALI</text:span></text:h>
          </text:list-item>
        </text:list>
        <text:p text:style-name="MP23">Si<text:span text:style-name="MT11"> </text:span>rinvia<text:span text:style-name="MT9"> </text:span>alla<text:span text:style-name="MT10"> </text:span>specifica<text:span text:style-name="MT11"> informativa.</text:span></text:p>
        <text:list text:continue-numbering="true" text:style-name="WWNum1">
          <text:list-item>
            <text:h text:style-name="MP42" text:outline-level="3">ALLEGATI</text:h>
          </text:list-item>
        </text:list>
        <text:p text:style-name="MP43">Costituiscono<text:span text:style-name="MT11"> </text:span>allegati<text:span text:style-name="MT8"> </text:span>al<text:span text:style-name="MT8"> </text:span>presente<text:span text:style-name="MT8"> </text:span><text:span text:style-name="MT11">avviso:</text:span></text:p>
        <text:list text:style-name="WWNum4">
          <text:list-item>
            <text:p text:style-name="MP44" loext:marker-style-name="MT21"><text:span text:style-name="MT21">Schema</text:span><text:span text:style-name="MT24"> </text:span><text:span text:style-name="MT21">di</text:span><text:span text:style-name="MT24"> </text:span><text:span text:style-name="MT21">domanda</text:span><text:span text:style-name="MT24"> </text:span><text:span text:style-name="MT21">per</text:span><text:span text:style-name="MT24"> </text:span><text:span text:style-name="MT21">il</text:span><text:span text:style-name="MT26"> </text:span><text:span text:style-name="MT21">Contributo</text:span><text:span text:style-name="MT23"> </text:span><text:span text:style-name="MT21">Regionale</text:span><text:span text:style-name="MT26"> </text:span><text:span text:style-name="MT21">di</text:span><text:span text:style-name="MT26"> </text:span><text:span text:style-name="MT21">Solidarietà</text:span><text:span text:style-name="MT24"> 2026</text:span></text:p>
          </text:list-item>
          <text:list-item>
            <text:p text:style-name="MP44" loext:marker-style-name="MT21"><text:span text:style-name="MT21">Informativa</text:span><text:span text:style-name="MT23"> </text:span><text:span text:style-name="MT21">per</text:span><text:span text:style-name="MT25"> </text:span><text:span text:style-name="MT21">il</text:span><text:span text:style-name="MT26"> </text:span><text:span text:style-name="MT21">trattamento</text:span><text:span text:style-name="MT27"> </text:span><text:span text:style-name="MT21">dei</text:span><text:span text:style-name="MT24"> </text:span><text:span text:style-name="MT21">dati</text:span><text:span text:style-name="MT24"> </text:span><text:span text:style-name="MT25">personali</text:span></text:p>
          </text:list-item>
        </text:list>
      </style:header>
      <style:footer>
        <text:p text:style-name="MP45" loext:marker-style-name="MT57"><draw:custom-shape text:anchor-type="char" draw:z-index="0" draw:name="Textbox 4" draw:style-name="Mgr2" draw:text-style-name="MP3" svg:width="0.459cm" svg:height="0.541cm" svg:x="10.289cm" svg:y="27.323cm"><text:p text:style-name="MP46" loext:marker-style-name="MT58"><text:span text:style-name="MT59"><text:page-number text:select-page="current">0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4" draw:name="Cornice6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51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31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21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211" text:anchor-type="char" svg:x="10.289cm" svg:y="27.323cm" svg:width="0.462cm" svg:height="0.542cm"><draw:text-box><text:p text:style-name="MP46" loext:marker-style-name="MT58"><text:span text:style-name="MT59"><text:page-number text:select-page="current">0</text:page-number></text:span></text:p></draw:text-box></draw:frame></text:p>
      </style:footer>
    </style:master-page>
    <style:master-page style:name="Converted2" style:page-layout-name="Mpm2" draw:style-name="Mdp1">
      <style:header>
        <text:p text:style-name="MP45" loext:marker-style-name="MT57"><draw:frame draw:style-name="Mfr5" draw:name="Copia Copia Image 3 1 1" text:anchor-type="char" svg:x="2.039cm" svg:y="1.432cm" svg:width="2.836cm" svg:height="1.401cm"><draw:image xlink:href="Pictures/10000000000000DB0000006C95BC0CE2.jpg" xlink:type="simple" xlink:show="embed" xlink:actuate="onLoad" draw:mime-type="image/jpeg"/></draw:frame></text:p>
      </style:header>
      <style:footer>
        <text:p text:style-name="MP45" loext:marker-style-name="MT57"><draw:custom-shape text:anchor-type="char" draw:z-index="1" draw:name="Textbox 1" draw:style-name="Mgr2" draw:text-style-name="MP3" svg:width="0.459cm" svg:height="0.541cm" svg:x="10.289cm" svg:y="27.323cm"><text:p text:style-name="MP46" loext:marker-style-name="MT58"><text:span text:style-name="MT59"><text:page-number text:select-page="current">0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4" draw:name="Cornice7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61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511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311" text:anchor-type="char" svg:x="0cm" svg:y="0cm" svg:width="0.462cm" svg:height="0.543cm"><draw:text-box><text:p text:style-name="MP46" loext:marker-style-name="MT58"><text:span text:style-name="MT59"><text:page-number text:select-page="current">0</text:page-number></text:span></text:p></draw:text-box></draw:frame><draw:frame draw:style-name="Mfr4" draw:name="Cornice3111" text:anchor-type="char" svg:x="10.289cm" svg:y="27.323cm" svg:width="0.462cm" svg:height="0.542cm"><draw:text-box><text:p text:style-name="MP46" loext:marker-style-name="MT58"><text:span text:style-name="MT59"><text:page-number text:select-page="current">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1T09:39:29.309993300</meta:creation-date>
    <dc:date>2026-09-03T14:41:21.718783800</dc:date>
    <meta:editing-duration>PT11M51S</meta:editing-duration>
    <meta:editing-cycles>5</meta:editing-cycles>
    <meta:generator>LibreOffice/26.2.5.2$Windows_X86_64 LibreOffice_project/cd7284b4cbbfeb507e630c1aac019f4157393acb</meta:generator>
    <meta:document-statistic meta:table-count="0" meta:image-count="2" meta:object-count="0" meta:page-count="3" meta:paragraph-count="96" meta:word-count="1492" meta:character-count="10064" meta:non-whitespace-character-count="8701"/>
  </office:meta>
</office:document-meta>
</file>